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cm" fo:margin-bottom="0.353cm" style:contextual-spacing="true" fo:text-align="justify" style:justify-single-word="false"/>
      <style:text-properties style:font-name="Times New Roman" fo:language="en" fo:country="US" officeooo:paragraph-rsid="000d7f9d" style:font-name-complex="Times New Roman1"/>
    </style:style>
    <style:style style:name="P2" style:family="paragraph" style:parent-style-name="Standard">
      <style:paragraph-properties fo:margin-top="0cm" fo:margin-bottom="0.353cm" style:contextual-spacing="true"/>
      <style:text-properties style:font-name="Times New Roman" fo:language="en" fo:country="US" officeooo:paragraph-rsid="000d7f9d" style:font-name-complex="Times New Roman1"/>
    </style:style>
    <style:style style:name="P3" style:family="paragraph" style:parent-style-name="Standard">
      <style:paragraph-properties fo:margin-top="0cm" fo:margin-bottom="0.353cm" style:contextual-spacing="true" fo:text-align="justify" style:justify-single-word="false"/>
      <style:text-properties officeooo:paragraph-rsid="000d7f9d"/>
    </style:style>
    <style:style style:name="P4" style:family="paragraph" style:parent-style-name="Standard">
      <style:paragraph-properties fo:margin-top="0cm" fo:margin-bottom="0.353cm" style:contextual-spacing="true" fo:text-align="center" style:justify-single-word="false"/>
      <style:text-properties officeooo:paragraph-rsid="000d7f9d"/>
    </style:style>
    <style:style style:name="P5" style:family="paragraph" style:parent-style-name="Standard">
      <style:paragraph-properties fo:margin-top="0cm" fo:margin-bottom="0.353cm" style:contextual-spacing="true"/>
      <style:text-properties officeooo:paragraph-rsid="000d7f9d"/>
    </style:style>
    <style:style style:name="T1" style:family="text">
      <style:text-properties style:font-name="Times New Roman" fo:font-size="12pt" fo:font-weight="bold" style:font-name-asian="Times New Roman1" style:font-size-asian="12pt" style:font-weight-asian="bold" style:font-name-complex="Times New Roman1" style:font-size-complex="12pt"/>
    </style:style>
    <style:style style:name="T2" style:family="text">
      <style:text-properties style:font-name="Times New Roman" fo:font-size="12pt" fo:language="en" fo:country="US" fo:font-weight="bold" style:font-name-asian="Times New Roman1" style:font-size-asian="12pt" style:font-weight-asian="bold" style:font-name-complex="Times New Roman1" style:font-size-complex="12pt"/>
    </style:style>
    <style:style style:name="T3" style:family="text">
      <style:text-properties style:font-name="Times New Roman" fo:language="en" fo:country="US" style:font-name-complex="Times New Roman1"/>
    </style:style>
    <style:style style:name="T4" style:family="text">
      <style:text-properties style:font-name="Times New Roman"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Задание</text:span><text:span text:style-name="T2"> 1 </text:span><text:span text:style-name="T3"><text:s/>Before reading and translating the text match the Russian equivalents to the English word combinations.</text:span></text:p>
      <text:p text:style-name="P3"><text:span text:style-name="T3"><text:s/>1) air contamination <text:s text:c="21"/>a) </text:span><text:span text:style-name="T4">верхнее</text:span><text:span text:style-name="T3"> </text:span><text:span text:style-name="T4">строение</text:span><text:span text:style-name="T3"> </text:span><text:span text:style-name="T4">пути</text:span></text:p>
      <text:p text:style-name="P3"><text:span text:style-name="T3">2) broken stone ballast <text:s text:c="18"/>b) </text:span><text:span text:style-name="T4">щебёночный</text:span><text:span text:style-name="T3"> </text:span><text:span text:style-name="T4">балласт</text:span></text:p>
      <text:p text:style-name="P3"><text:span text:style-name="T3">3) danger of flooding <text:s text:c="20"/>c) </text:span><text:span text:style-name="T4">бетонная</text:span><text:span text:style-name="T3"> </text:span><text:span text:style-name="T4">основа</text:span></text:p>
      <text:p text:style-name="P3"><text:span text:style-name="T3">4) concrete base <text:s text:c="28"/>d) </text:span><text:span text:style-name="T4">подземный</text:span><text:span text:style-name="T3"> </text:span><text:span text:style-name="T4">переход</text:span></text:p>
      <text:p text:style-name="P3"><text:span text:style-name="T3">5) cut-and-cover method <text:s text:c="15"/>e) </text:span><text:span text:style-name="T4">наземная</text:span><text:span text:style-name="T3"> </text:span><text:span text:style-name="T4">железнодорожная</text:span><text:span text:style-name="T3"> </text:span><text:span text:style-name="T4">линия</text:span><text:span text:style-name="T3"> <text:s text:c="11"/></text:span></text:p>
      <text:p text:style-name="P3"><text:span text:style-name="T4">6) </text:span><text:span text:style-name="T3">elevated</text:span><text:span text:style-name="T4"> </text:span><text:span text:style-name="T3">railway</text:span><text:span text:style-name="T4"> </text:span><text:span text:style-name="T3">line</text:span><text:span text:style-name="T4"> <text:s text:c="16"/></text:span><text:span text:style-name="T3">f</text:span><text:span text:style-name="T4">) подземная <text:s/>железнодорожная линия</text:span></text:p>
      <text:p text:style-name="P3"><text:span text:style-name="T4">7) </text:span><text:span text:style-name="T3">ground</text:span><text:span text:style-name="T4">-</text:span><text:span text:style-name="T3">based</text:span><text:span text:style-name="T4"> </text:span><text:span text:style-name="T3">railway</text:span><text:span text:style-name="T4"> </text:span><text:span text:style-name="T3">line</text:span><text:span text:style-name="T4"> <text:s text:c="8"/></text:span><text:span text:style-name="T3">g</text:span><text:span text:style-name="T4">) надземная <text:s text:c="4"/>железнодорожная линия (на эстакаде)</text:span></text:p>
      <text:p text:style-name="P3"><text:span text:style-name="T3">8) permanent way <text:s text:c="26"/>h) </text:span><text:span text:style-name="T4">конечная</text:span><text:span text:style-name="T3"> </text:span><text:span text:style-name="T4">станция</text:span></text:p>
      <text:p text:style-name="P3"><text:span text:style-name="T3">9) remote control <text:s text:c="28"/>i) </text:span><text:span text:style-name="T4">сооружение</text:span></text:p>
      <text:p text:style-name="P5"><text:span text:style-name="T3">10) structure <text:s text:c="35"/>j) </text:span><text:span text:style-name="T4">туннельный</text:span><text:span text:style-name="T3"> </text:span><text:span text:style-name="T4">щит</text:span><text:span text:style-name="T3"> <text:s text:c="89"/>11) subsurface railway line <text:s text:c="11"/>k) </text:span><text:span text:style-name="T4">открытый</text:span><text:span text:style-name="T3"> </text:span><text:span text:style-name="T4">метод</text:span><text:span text:style-name="T3"> <text:s text:c="2"/></text:span><text:span text:style-name="T4">строительства</text:span><text:span text:style-name="T3"> <text:s text:c="2"/></text:span></text:p>
      <text:p text:style-name="P3"><text:span text:style-name="T3">12) to take a shortcut <text:s text:c="21"/>l) </text:span><text:span text:style-name="T4">деревянная</text:span><text:span text:style-name="T3"> </text:span><text:span text:style-name="T4">обшивка</text:span><text:span text:style-name="T3">(</text:span><text:span text:style-name="T4">опалубка</text:span><text:span text:style-name="T3">) <text:s text:c="24"/></text:span></text:p>
      <text:p text:style-name="P3"><text:span text:style-name="T3">13) termination <text:s text:c="29"/>m) </text:span><text:span text:style-name="T4">штанга</text:span><text:span text:style-name="T3"> </text:span><text:span text:style-name="T4">токоприёмника</text:span><text:span text:style-name="T3"> (</text:span><text:span text:style-name="T4">троллейбуса</text:span><text:span text:style-name="T3">)</text:span></text:p>
      <text:p text:style-name="P3"><text:span text:style-name="T3">14) trolley pole <text:s text:c="29"/>n) </text:span><text:span text:style-name="T4">дистанционное</text:span><text:span text:style-name="T3"> </text:span><text:span text:style-name="T4">управление</text:span></text:p>
      <text:p text:style-name="P3"><text:span text:style-name="T3">15) tunneling shield <text:s text:c="21"/>o) </text:span><text:span text:style-name="T4">избрать</text:span><text:span text:style-name="T3"> </text:span><text:span text:style-name="T4">кратчайший</text:span><text:span text:style-name="T3"> </text:span><text:span text:style-name="T4">путь</text:span></text:p>
      <text:p text:style-name="P3"><text:span text:style-name="T3">16) underpass <text:s text:c="30"/>p) </text:span><text:span text:style-name="T4">опасность</text:span><text:span text:style-name="T3"> </text:span><text:span text:style-name="T4">затопления</text:span></text:p>
      <text:p text:style-name="P3"><text:span text:style-name="T3">17) wooden shuttering <text:s text:c="17"/>q) </text:span><text:span text:style-name="T4">загрязнение</text:span><text:span text:style-name="T3"> </text:span><text:span text:style-name="T4">воздуха</text:span></text:p>
      <text:p text:style-name="P3"><text:span text:style-name="T2"><text:s/></text:span></text:p>
      <text:p text:style-name="P3"><text:span text:style-name="T1">Задание</text:span><text:span text:style-name="T2"> 2</text:span></text:p>
      <text:p text:style-name="P4"><text:span text:style-name="T3">UNDERGROUND RAILWAYS</text:span></text:p>
      <text:p text:style-name="P1"/>
      <text:p text:style-name="P4"><text:span text:style-name="T3">Part 1</text:span></text:p>
      <text:p text:style-name="P3"><text:span text:style-name="T3"><text:s text:c="5"/>Depending on where in the world it is located, an underground electric-railway system may be called a subway, underground railway, tube, or metro. The underground railway is the quickest, safest, most reliable and comfortable means of city transport. Metro can solve the problems of carrying a great number of passengers within urban and suburban areas as well as the problems of traffic jams, air contamination and noise.</text:span></text:p>
      <text:p text:style-name="P3"><text:span text:style-name="T3"><text:s text:c="5"/>Subways are usually built under city streets, but in order to take shortcuts they often must pass under rivers. From the technical point of view the underground railway system is very expensive and complicated constructional work. Besides, the underground and surface structures involve stations, tunnels, escalators, underpasses, ventilation and sanitary engineering as well as a power supply system.</text:span></text:p>
      <text:p text:style-name="P3"><text:span text:style-name="T3"><text:s text:c="5"/>The permanent way of underground railways differs from the normal railway track. The sleepers are only 0.9m long. They are shorter than those of the railroad track which are 2.7m long. The sleepers of the normal track are laid upon ballast made of broken stone or other materials. The crossties of the underground railway are laid directly on concrete base. It is more expensive but keeps air free from dust. If the ballast were made of slag, gravel, sand or even broken stone, the train would be followed by the dust clouds.</text:span></text:p>
      <text:p text:style-name="P3"><text:span text:style-name="T3"><text:s text:c="5"/>Modern Metro trains are powered by electricity. The current is obtained from the third rail. This contact rail is laid along the whole track and transmits the direct current of 825 volts to the train electromotor through the pantograph.</text:span></text:p>
      <text:p text:style-name="P3"><text:span text:style-name="T3"><text:s text:c="5"/>The Underground carrying capacity depends on the number of coaches which ranges from 2 to 8 per train and the frequency of train running which ranges from 80 seconds to 10 minutes.</text:span></text:p>
      <text:p text:style-name="P3"><text:span text:style-name="T3"><text:s/></text:span></text:p>
      <text:p text:style-name="P3"><text:span text:style-name="T1">Задание</text:span><text:span text:style-name="T2"> 3 <text:s text:c="2"/></text:span><text:span text:style-name="T3">Answer the following questions.</text:span></text:p>
      <text:p text:style-name="P5"><text:span text:style-name="T3">1) What is the quickest means of city’s transport? <text:s text:c="108"/>2) Why is it necessary to construct Underground railways in large cities? <text:s text:c="99"/>3) Why is the construction of underground railway system a very expensive and complicated engineering process? <text:s text:c="168"/>4) What is the difference between the permanent way of underground railroads and ground-based </text:span><text:soft-page-break/><text:span text:style-name="T3">railway tracks? <text:s text:c="181"/>5) Why is there no ballast on the underground railways? <text:s text:c="106"/>6) Are Metro trains powered by steam or electricity? <text:s text:c="98"/>7) Where is the current obtained from? <text:s text:c="124"/>8) What does the Underground carrying capacity depend on? <text:s text:c="7"/></text:span></text:p>
      <text:p text:style-name="P2"/>
      <text:p text:style-name="P2"/>
      <text:p text:style-name="P2"/>
      <text:p text:style-name="P2"/>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ru" fo:country="RU"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3-03-26T23:39:58.258000000</dc:date>
    <meta:editing-duration>PT7S</meta:editing-duration>
    <meta:editing-cycles>1</meta:editing-cycles>
    <meta:document-statistic meta:table-count="0" meta:image-count="0" meta:object-count="0" meta:page-count="2" meta:paragraph-count="29" meta:word-count="519" meta:character-count="4733" meta:non-whitespace-character-count="2809"/>
    <meta:generator>LibreOffice/7.1.3.2$Windows_X86_64 LibreOffice_project/47f78053abe362b9384784d31a6e56f8511eb1c1</meta:generator>
  </office:meta>
</office:document-meta>
</file>