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office:version="1.1">
  <office:scripts/>
  <office:font-face-decls>
    <style:font-face style:name="Mangal1" svg:font-family="Mangal"/>
    <style:font-face style:name="PT Sans" svg:font-family="'PT Sans', sans-serif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4pt" style:font-size-asian="14pt" style:font-size-complex="14pt"/>
    </style:style>
    <style:style style:name="P2" style:family="paragraph" style:parent-style-name="Text_20_body">
      <style:paragraph-properties fo:margin-left="0cm" fo:margin-right="0cm" fo:margin-top="0cm" fo:margin-bottom="0.265cm" fo:text-align="center" style:justify-single-word="false" fo:orphans="2" fo:widows="2" fo:text-indent="0cm" style:auto-text-indent="false"/>
      <style:text-properties fo:font-variant="normal" fo:text-transform="none" fo:color="#000000" style:font-name="Times New Roman" fo:font-size="14pt" fo:letter-spacing="normal" fo:font-style="normal" fo:font-weight="normal" style:font-size-asian="14pt" style:font-size-complex="14pt"/>
    </style:style>
    <style:style style:name="P3" style:family="paragraph" style:parent-style-name="Text_20_body">
      <style:paragraph-properties fo:margin-left="0cm" fo:margin-right="0cm" fo:margin-top="0cm" fo:margin-bottom="0.265cm" fo:text-align="justify" style:justify-single-word="false" fo:orphans="2" fo:widows="2" fo:text-indent="0cm" style:auto-text-indent="false"/>
      <style:text-properties fo:font-variant="normal" fo:text-transform="none" fo:color="#000000" style:font-name="Times New Roman" fo:font-size="14pt" fo:letter-spacing="normal" fo:font-style="normal" fo:font-weight="normal" style:font-size-asian="14pt" style:font-size-complex="14pt"/>
    </style:style>
    <style:style style:name="P4" style:family="paragraph" style:parent-style-name="Text_20_body">
      <style:paragraph-properties fo:margin-left="0cm" fo:margin-right="0cm" fo:margin-top="0cm" fo:margin-bottom="0.265cm" fo:text-align="justify" style:justify-single-word="false" fo:orphans="2" fo:widows="2" fo:text-indent="0cm" style:auto-text-indent="false"/>
      <style:text-properties fo:font-variant="normal" fo:text-transform="none" fo:color="#000000" style:font-name="Times New Roman" fo:font-size="14pt" fo:letter-spacing="normal" fo:font-style="normal" fo:font-weight="bold" style:font-size-asian="14pt" style:font-size-complex="14pt"/>
    </style:style>
    <style:style style:name="P5" style:family="paragraph" style:parent-style-name="Text_20_body">
      <style:paragraph-properties fo:margin-left="0cm" fo:margin-right="0cm" fo:margin-top="0cm" fo:margin-bottom="0.265cm" fo:text-align="justify" style:justify-single-word="false" fo:orphans="2" fo:widows="2" fo:text-indent="0cm" style:auto-text-indent="false"/>
      <style:text-properties fo:font-variant="normal" fo:text-transform="none" fo:color="#000000" style:font-name="Times New Roman" fo:font-size="14pt" fo:letter-spacing="normal" style:font-size-asian="14pt" style:font-size-complex="14pt"/>
    </style:style>
    <style:style style:name="P6" style:family="paragraph" style:parent-style-name="Text_20_body">
      <style:paragraph-properties fo:margin-left="0cm" fo:margin-right="0cm" fo:margin-top="0cm" fo:margin-bottom="0.265cm" fo:text-align="justify" style:justify-single-word="false" fo:orphans="2" fo:widows="2" fo:text-indent="0cm" style:auto-text-indent="false"/>
      <style:text-properties style:font-name="Times New Roman" fo:font-size="14pt" style:font-size-asian="14pt" style:font-size-complex="14pt"/>
    </style:style>
    <style:style style:name="P7" style:family="paragraph" style:parent-style-name="Text_20_body" style:list-style-name="L1">
      <style:paragraph-properties fo:margin-left="0cm" fo:margin-right="0cm" fo:margin-top="0cm" fo:margin-bottom="0.265cm" fo:text-align="justify" style:justify-single-word="false" fo:orphans="2" fo:widows="2" fo:text-indent="0cm" style:auto-text-indent="false" fo:padding="0cm" fo:border="none"/>
      <style:text-properties fo:font-variant="normal" fo:text-transform="none" fo:color="#000000" style:font-name="Times New Roman" fo:font-size="14pt" fo:letter-spacing="normal" fo:font-style="normal" fo:font-weight="normal" style:font-size-asian="14pt" style:font-size-complex="14pt"/>
    </style:style>
    <style:style style:name="T1" style:family="text">
      <style:text-properties fo:font-weight="bold"/>
    </style:style>
    <style:style style:name="T2" style:family="text">
      <style:text-properties fo:font-style="normal" fo:font-weight="bold"/>
    </style:style>
    <style:style style:name="T3" style:family="text">
      <style:text-properties style:font-name="PT Sans" fo:font-size="10.5pt" fo:font-style="normal" fo:font-weight="bold"/>
    </style:style>
    <style:style style:name="T4" style:family="text">
      <style:text-properties fo:font-size="10.5pt" fo:font-style="normal" fo:font-weight="bold"/>
    </style:style>
    <text:list-style style:name="L1">
      <text:list-level-style-number text:level="1" text:style-name="Numbering_20_Symbols" style:num-suffix="." style:num-format="1">
        <style:list-level-properties text:space-before="1.247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Preposition</text:span> <text:span text:style-name="T1">of</text:span> <text:span text:style-name="T1">place</text:span></text:p>
      <text:p text:style-name="P3">Английские предлоги места можно поделить на две подгруппы – предлоги, указывающие на месторасположение и на движение.</text:p>
      <text:p text:style-name="P3"><text:span text:style-name="T1">Предлоги месторасположения</text:span>:</text:p>
      <text:p text:style-name="P3">in – всегда внутри чего-то;</text:p>
      <text:p text:style-name="P3">on – на какой-либо (обычно более-менее) горизонтальной поверхности;</text:p>
      <text:p text:style-name="P3">at – возле чего-то;</text:p>
      <text:p text:style-name="P3">near – возле чего-то;</text:p>
      <text:p text:style-name="P3">by – возле- чего-то;</text:p>
      <text:p text:style-name="P3"><text:span text:style-name="T1">Важно</text:span>: предлоги at, near, by на первый взгляд имеют одинаковое значение, но at означает расстояние почти вплотную; near – предполагает близость с некоторой отдаленностью; by – подразумевает непосредственную близость, но в нижнем положении по отношению к говорящему.</text:p>
      <text:p text:style-name="P3">between – показывает местонахождение между объектами или людьми;</text:p>
      <text:p text:style-name="P3">beside – в стороне от чего-то или кого-то;</text:p>
      <text:p text:style-name="P3">over и above – практически синонимы и обозначают положение «над»;</text:p>
      <text:p text:style-name="P3">under – их антоним и означает «под»;</text:p>
      <text:p text:style-name="P3">outside – обычно вне дома или помещения;</text:p>
      <text:p text:style-name="P3">inside – внутри дома или помещения;</text:p>
      <text:p text:style-name="P3">against – с опорой на что-то;</text:p>
      <text:p text:style-name="P3">behind – позади кого-то/чего-то;</text:p>
      <text:p text:style-name="P3">in front of – перед чем-то/кем-то;</text:p>
      <text:p text:style-name="P3">ahead of – перед чем-то/кем-то (если объекты находятся более-менее на одной линии)</text:p>
      <text:p text:style-name="P4">Предлоги, обозначающие движение</text:p>
      <text:p text:style-name="P3">to – направление движения, часто с указанием конкретного места, но не вовнутрь;</text:p>
      <text:p text:style-name="P3">into – предполагает движение вовнутрь;</text:p>
      <text:p text:style-name="P3"><text:soft-page-break/>from – показывает, откуда начинается движение, но это преимущественно отрытое пространство;</text:p>
      <text:p text:style-name="P3">out of – движение из закрытых объектов.</text:p>
      <text:p text:style-name="P3"><text:line-break/>№<text:span text:style-name="T1">1.</text:span> <text:span text:style-name="T1">Fill in the spaces with the correct preposition</text:span></text:p>
      <text:p text:style-name="P3">1) They went _______________ the party. (at, to)</text:p>
      <text:p text:style-name="P3">2) The guests are sitting _______ the table. (at, above)</text:p>
      <text:p text:style-name="P3">3) He walked ________________ the park. (for, to)</text:p>
      <text:p text:style-name="P3">4) I am driving home __________ the bank. (at, from)</text:p>
      <text:p text:style-name="P3">5) Keep the dog ______________ the furniture! (in, off)</text:p>
      <text:p text:style-name="P3">6) The people are _____________ a party. (in, at)</text:p>
      <text:p text:style-name="P3">7) Mary is sitting _____________ John. (at, near)</text:p>
      <text:p text:style-name="P3">8) The dog is lying ____________ the floor. (at, on)</text:p>
      <text:p text:style-name="P3">9) The man is sitting __________ the woman. (beside, to)</text:p>
      <text:p text:style-name="P3">10) Their feet are _____________ the table. (through, under)</text:p>
      <text:p text:style-name="P6"/>
      <text:p text:style-name="P5">№<text:span text:style-name="T2">2. Translate the sentences:</text:span></text:p>
      <text:list text:style-name="L1">
        <text:list-item>
          <text:p text:style-name="P7">Что у тебя под столом?</text:p>
        </text:list-item>
        <text:list-item>
          <text:p text:style-name="P7">Посмотри на часы на стене под картиной.</text:p>
        </text:list-item>
        <text:list-item>
          <text:p text:style-name="P7">Я стоял в окружении толпы на концерте.</text:p>
        </text:list-item>
        <text:list-item>
          <text:p text:style-name="P7">Игрушки лежат на полу.</text:p>
        </text:list-item>
        <text:list-item>
          <text:p text:style-name="P7">Его поставили между двух девочек для традиционной фотографии.</text:p>
        </text:list-item>
        <text:list-item>
          <text:p text:style-name="P7">Над городом тучи.</text:p>
        </text:list-item>
        <text:list-item>
          <text:p text:style-name="P7">Он сейчас занимается в тренажерном зале.</text:p>
        </text:list-item>
        <text:list-item>
          <text:p text:style-name="P7">Твоя шляпа на столе.</text:p>
        </text:list-item>
      </text:list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office:version="1.1">
  <office:font-face-decls>
    <style:font-face style:name="Mangal1" svg:font-family="Mangal"/>
    <style:font-face style:name="PT Sans" svg:font-family="'PT Sans', sans-serif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Numbering_20_Symbols" style:display-name="Numbering Symbols" style:family="text"/>
    <text:outline-style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1">
  <office:meta>
    <meta:creation-date>2017-10-20T23:40:51.940000000</meta:creation-date>
    <meta:generator>LibreOffice/7.0.1.2$Windows_X86_64 LibreOffice_project/7cbcfc562f6eb6708b5ff7d7397325de9e764452</meta:generator>
    <dc:date>2021-11-07T23:40:17.569000000</dc:date>
    <meta:editing-duration>PT2M1S</meta:editing-duration>
    <meta:editing-cycles>3</meta:editing-cycles>
    <meta:document-statistic meta:table-count="0" meta:image-count="0" meta:object-count="0" meta:page-count="2" meta:paragraph-count="44" meta:word-count="329" meta:character-count="2201" meta:non-whitespace-character-count="1901"/>
  </office:meta>
</office:document-meta>
</file>