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PT Sans" svg:font-family="'PT Sans', sans-serif"/>
    <style:font-face style:name="Liberation Serif" svg:font-family="'Liberation Serif'" style:font-family-generic="roman" style:font-pitch="variable"/>
    <style:font-face style:name="Times New Roman" svg:font-family="'Times New Roman'" style:font-family-generic="roman"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P1" style:family="paragraph" style:parent-style-name="Text_20_body">
      <style:paragraph-properties fo:margin-left="0cm" fo:margin-right="0cm" fo:margin-top="0cm" fo:margin-bottom="0.265cm" style:contextual-spacing="false" fo:text-align="center" style:justify-single-word="false" fo:orphans="2" fo:widows="2" fo:text-indent="0cm" style:auto-text-indent="false"/>
      <style:text-properties fo:font-variant="normal" fo:text-transform="none" fo:color="#000000" loext:opacity="100%" style:font-name="Times New Roman" fo:font-size="14pt" fo:letter-spacing="normal" fo:font-style="normal" fo:font-weight="bold" style:font-size-asian="14pt" style:font-size-complex="14pt"/>
    </style:style>
    <style:style style:name="P2" style:family="paragraph" style:parent-style-name="Text_20_body">
      <style:paragraph-properties fo:margin-left="0cm" fo:margin-right="0cm" fo:margin-top="0cm" fo:margin-bottom="0.265cm" style:contextual-spacing="false" fo:orphans="2" fo:widows="2" fo:text-indent="0cm" style:auto-text-indent="false"/>
      <style:text-properties fo:font-variant="normal" fo:text-transform="none" fo:color="#000000" loext:opacity="100%" style:font-name="Times New Roman" fo:font-size="14pt" fo:letter-spacing="normal" fo:font-style="normal" fo:font-weight="normal" style:font-size-asian="14pt" style:font-size-complex="14pt"/>
    </style:style>
    <style:style style:name="P3" style:family="paragraph" style:parent-style-name="Text_20_body">
      <style:paragraph-properties fo:margin-left="0cm" fo:margin-right="0cm" fo:margin-top="0cm" fo:margin-bottom="0.265cm" style:contextual-spacing="false" fo:orphans="2" fo:widows="2" fo:text-indent="0cm" style:auto-text-indent="false"/>
      <style:text-properties fo:font-variant="normal" fo:text-transform="none" fo:color="#000000" loext:opacity="100%" style:font-name="Times New Roman" fo:font-size="14pt" fo:letter-spacing="normal" style:font-size-asian="14pt" style:font-size-complex="14pt"/>
    </style:style>
    <style:style style:name="P4" style:family="paragraph" style:parent-style-name="Text_20_body">
      <style:paragraph-properties fo:margin-left="0cm" fo:margin-right="0cm" fo:margin-top="0cm" fo:margin-bottom="0.265cm" style:contextual-spacing="false" fo:text-align="center" style:justify-single-word="false" fo:orphans="2" fo:widows="2" fo:text-indent="0cm" style:auto-text-indent="false"/>
    </style:style>
    <style:style style:name="P5" style:family="paragraph" style:parent-style-name="Text_20_body">
      <style:paragraph-properties fo:margin-left="0cm" fo:margin-right="0cm" fo:margin-top="0cm" fo:margin-bottom="0.265cm" style:contextual-spacing="false" fo:orphans="2" fo:widows="2" fo:text-indent="0cm" style:auto-text-indent="false"/>
      <style:text-properties style:font-name="Times New Roman" fo:font-size="14pt" style:font-size-asian="14pt" style:font-size-complex="14pt"/>
    </style:style>
    <style:style style:name="P6" style:family="paragraph" style:parent-style-name="Text_20_body" style:list-style-name="L1">
      <style:paragraph-properties fo:margin-left="0cm" fo:margin-right="0cm" fo:margin-top="0cm" fo:margin-bottom="0.265cm" style:contextual-spacing="false" fo:orphans="2" fo:widows="2" fo:text-indent="0cm" style:auto-text-indent="false" fo:padding="0cm" fo:border="none"/>
      <style:text-properties fo:font-variant="normal" fo:text-transform="none" fo:color="#000000" loext:opacity="100%" style:font-name="Times New Roman" fo:font-size="14pt" fo:letter-spacing="normal" fo:font-style="normal" fo:font-weight="normal" style:font-size-asian="14pt" style:font-size-complex="14pt"/>
    </style:style>
    <style:style style:name="P7" style:family="paragraph" style:parent-style-name="Text_20_body" style:list-style-name="L2">
      <style:paragraph-properties fo:margin-left="0cm" fo:margin-right="0cm" fo:margin-top="0cm" fo:margin-bottom="0.265cm" style:contextual-spacing="false" fo:orphans="2" fo:widows="2" fo:text-indent="0cm" style:auto-text-indent="false" fo:padding="0cm" fo:border="none"/>
      <style:text-properties fo:font-variant="normal" fo:text-transform="none" fo:color="#000000" loext:opacity="100%" style:font-name="Times New Roman" fo:font-size="14pt" fo:letter-spacing="normal" fo:font-style="normal" fo:font-weight="normal" style:font-size-asian="14pt" style:font-size-complex="14pt"/>
    </style:style>
    <style:style style:name="T1" style:family="text">
      <style:text-properties fo:font-size="7.5pt"/>
    </style:style>
    <style:style style:name="T2" style:family="text">
      <style:text-properties fo:font-weight="bold"/>
    </style:style>
    <style:style style:name="T3" style:family="text">
      <style:text-properties fo:font-style="normal" fo:font-weight="bold"/>
    </style:style>
    <style:style style:name="T4" style:family="text">
      <style:text-properties style:font-name="PT Sans" fo:font-size="10.5pt" fo:font-style="normal" fo:font-weight="bold"/>
    </style:style>
    <style:style style:name="T5" style:family="text">
      <style:text-properties fo:font-size="10.5pt" fo:font-style="normal" fo:font-weight="bold"/>
    </style:style>
    <text:list-style style:name="L1">
      <text:list-level-style-number text:level="1" text:style-name="Numbering_20_Symbols" style:num-suffix="." style:num-format="1">
        <style:list-level-properties text:space-before="1.247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
      <text:list-level-style-number text:level="1" text:style-name="Numbering_20_Symbols" style:num-suffix="." style:num-format="1">
        <style:list-level-properties text:space-before="1.247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he Political Parties.</text:p>
      <text:p text:style-name="P2">The British democratic system depends on political parties and there has been a party system of some kind since the 17th century. The Conservative and the Liberal parties are the oldest and until the last years of the 19th century they were the only parties elected to the House of Commons.</text:p>
      <text:p text:style-name="P2"><text:span text:style-name="T2">The Conservatives</text:span>, often called <text:span text:style-name="T2">the Tories</text:span>, have always been the party of the Right, the party of big business, industry, commerce and landowners. It can broadly be described as the party of the middle and upper classes although it does receive some working class support. The party represents those who believe in private enterprise as opposed to state-owned undertakings. The Tories are the most powerful party and are often called a party of business directors. (The word “Tories” is an Irish name for thieves and was applied to the Conservatives by their opponents, but later they adopted the name to describe themselves).</text:p>
      <text:p text:style-name="P2">The Tories were opposed by <text:span text:style-name="T2">the Whigs</text:span>, a rude name for cattle drivers. In the middle of the 19th century <text:span text:style-name="T2">the Liberal Party</text:span> (or the Whigs) represented the trading and manufacturing classes. Its slogan of that time was “Civil and Religious Liberty”. During the second half of the 19th century many working people looked at the Liberal Party as an alternative to the Conservatives and their policy. At the end of the 19th century and in the first two decades of the 20th century, the Liberals lost the support of working – class voters.</text:p>
      <text:p text:style-name="P2">Around 1900 <text:span text:style-name="T2">the Labour Party</text:span> was formed as the political arm of the trade unions. It was the party that drew away working people’s support. The Labour Party has always had strong links with the trade unions and receives financial support from them. While many Labour voters are middle-class or intellectuals, the traditional Labour Party support is still strongest in industrial areas.</text:p>
      <text:p text:style-name="P2"><text:span text:style-name="T2">There are also some other parties: </text:span>the Social Democratic Party, the Liberal Democrats. The Green Party, The Communist Party, the National Front, the Scottish National Party and the Welsh National Party.</text:p>
      <text:p text:style-name="P5"/>
      <text:p text:style-name="P3">№<text:span text:style-name="T3">1. Turn the following verbs into nouns denoting the doer of the action.</text:span></text:p>
      <text:p text:style-name="P2">To support; to vote; to manufacture; to own; to oppose; to believe; to elect; to win; to defend; to direct; to represent; to preside.</text:p>
      <text:p text:style-name="P5"/>
      <text:p text:style-name="P3"/>
      <text:p text:style-name="P3"/>
      <text:p text:style-name="P3"><text:soft-page-break/>№<text:span text:style-name="T3">2. Rearrange the sentences putting the words in the correct word order.</text:span></text:p>
      <text:list xml:id="list1680122574" text:style-name="L1">
        <text:list-item>
          <text:p text:style-name="P6">The party, the rich, traditionally, is, the Conservative Party, and, supported, privileged, by.</text:p>
        </text:list-item>
        <text:list-item>
          <text:p text:style-name="P6">Today, representation, almost, parliamentary, insignificant, and, the Liberal Party, the membership, is, of.</text:p>
        </text:list-item>
        <text:list-item>
          <text:p text:style-name="P6">A victory, was, at the beginning, the Labour Party, of, the formation, of, movement, the century, of, the labour.</text:p>
        </text:list-item>
        <text:list-item>
          <text:p text:style-name="P6">Extremely, the Labour, the difference, policies, between, and, to tell, it’s, the Conservative, difficult.</text:p>
        </text:list-item>
        <text:list-item>
          <text:p text:style-name="P6">To be, the major, parties, activists, members, tend, party, in, of, political, each, hard-working.</text:p>
        </text:list-item>
      </text:list>
      <text:p text:style-name="P5"/>
      <text:p text:style-name="P3">№<text:span text:style-name="T3">3. Answer the following questions.</text:span></text:p>
      <text:list xml:id="list320180919" text:style-name="L2">
        <text:list-item>
          <text:p text:style-name="P7">What are the dominant parties in modern Britain?</text:p>
        </text:list-item>
        <text:list-item>
          <text:p text:style-name="P7">What is the difference between the two main political parties?</text:p>
        </text:list-item>
        <text:list-item>
          <text:p text:style-name="P7">What do you know about the activities of the Green Party in Britain?</text:p>
        </text:list-item>
        <text:list-item>
          <text:p text:style-name="P7">What is the role of the Liberal Party?</text:p>
        </text:list-item>
        <text:list-item>
          <text:p text:style-name="P7">What is the ruling party in Great Britain now?</text:p>
        </text:list-item>
      </text:list>
      <text:p text:style-name="P4"/>
      <text:p text:style-name="Text_20_body"><text:line-break/></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PT Sans" svg:font-family="'PT Sans', sans-serif"/>
    <style:font-face style:name="Liberation Serif" svg:font-family="'Liberation Serif'" style:font-family-generic="roman" style:font-pitch="variable"/>
    <style:font-face style:name="Times New Roman" svg:font-family="'Times New Roman'" style:font-family-generic="roman"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none" fo:country="none" style:font-name-asian="Segoe UI"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style:font-name="Liberation Serif" fo:font-size="12pt" fo:language="ru" fo:country="RU"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499cm" style:contextual-spacing="false" fo:line-height="115%"/>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print-date>2022-01-23T23:57:31.940000000</meta:print-date>
    <dc:date>2022-01-23T23:57:34.487000000</dc:date>
    <meta:editing-duration>PT1M16S</meta:editing-duration>
    <meta:editing-cycles>1</meta:editing-cycles>
    <meta:document-statistic meta:table-count="0" meta:image-count="0" meta:object-count="0" meta:page-count="2" meta:paragraph-count="21" meta:word-count="527" meta:character-count="3172" meta:non-whitespace-character-count="2673"/>
    <meta:generator>LibreOffice/7.1.3.2$Windows_X86_64 LibreOffice_project/47f78053abe362b9384784d31a6e56f8511eb1c1</meta:generator>
  </office:meta>
</office:document-meta>
</file>