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mimetype" manifest:media-type="text/plain"/>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automatic-styles>
    <style:style style:name="T1" style:family="text">
      <style:text-properties fo:font-size="14.00pt" fo:font-weight="bold" fo:font-family="''PT Sans', sans-serif'" style:font-family-asian="''PT Sans', sans-serif'" style:font-family-complex="''PT Sans', sans-serif'" fo:background-color="transparent" fo:color="#000000"/>
    </style:style>
    <style:style style:name="T2" style:family="text">
      <style:text-properties fo:font-size="14.00pt" fo:font-weight="bold" fo:font-family="Calibri" style:font-family-asian="Calibri" style:font-family-complex="Calibri" fo:background-color="transparent" fo:color="#000000"/>
    </style:style>
    <style:style style:name="T3" style:family="text">
      <style:text-properties fo:font-size="14.00pt" fo:font-weight="bold" fo:font-family="'Segoe UI Symbol'" style:font-family-asian="'Segoe UI Symbol'" style:font-family-complex="'Segoe UI Symbol'" fo:background-color="transparent" fo:color="#000000"/>
    </style:style>
    <style:style style:name="T4" style:family="text">
      <style:text-properties fo:font-size="14.00pt" fo:font-weight="bold" fo:font-family="Calibri" style:font-family-asian="Calibri" style:font-family-complex="Calibri" fo:background-color="transparent" fo:color="#000000"/>
    </style:style>
    <style:style style:name="T5" style:family="text">
      <style:text-properties fo:font-size="14.00pt" fo:font-weight="bold" fo:font-family="''PT Sans', sans-serif'" style:font-family-asian="''PT Sans', sans-serif'" style:font-family-complex="''PT Sans', sans-serif'" fo:background-color="transparent" fo:color="#000000"/>
    </style:style>
    <style:style style:name="T6" style:family="text">
      <style:text-properties fo:font-size="14.00pt" fo:font-weight="normal" fo:font-family="''PT Sans', sans-serif'" style:font-family-asian="''PT Sans', sans-serif'" style:font-family-complex="''PT Sans', sans-serif'" fo:background-color="transparent" fo:color="#000000"/>
    </style:style>
    <style:style style:name="T7" style:family="text">
      <style:text-properties fo:font-size="14.00pt" fo:font-weight="normal" fo:font-family="Calibri" style:font-family-asian="Calibri" style:font-family-complex="Calibri" fo:background-color="transparent" fo:color="#000000"/>
    </style:style>
    <style:style style:name="T8" style:family="text">
      <style:text-properties fo:font-size="14.00pt" fo:font-weight="normal" fo:font-family="Calibri" style:font-family-asian="Calibri" style:font-family-complex="Calibri" fo:background-color="transparent" fo:color="#000000"/>
    </style:style>
    <style:style style:name="T9" style:family="text">
      <style:text-properties fo:font-size="14.00pt" fo:font-weight="normal" fo:font-family="''PT Sans', sans-serif'" style:font-family-asian="''PT Sans', sans-serif'" style:font-family-complex="''PT Sans', sans-serif'" fo:background-color="transparent" fo:color="#000000"/>
    </style:style>
    <style:style style:name="T10" style:family="text">
      <style:text-properties fo:font-size="14.00pt" fo:font-weight="normal" fo:font-family="Calibri" style:font-family-asian="Calibri" style:font-family-complex="Calibri" fo:background-color="transparent" fo:color="#000000"/>
    </style:style>
    <style:style style:name="T11" style:family="text">
      <style:text-properties fo:font-size="14.00pt" fo:font-weight="normal" fo:font-family="Calibri" style:font-family-asian="Calibri" style:font-family-complex="Calibri" fo:background-color="transparent" fo:color="#000000"/>
    </style:style>
    <style:style style:name="T12" style:family="text">
      <style:text-properties fo:font-size="14.00pt" fo:font-weight="normal" fo:font-family="''PT Sans', sans-serif'" style:font-family-asian="''PT Sans', sans-serif'" style:font-family-complex="''PT Sans', sans-serif'" fo:background-color="transparent" fo:color="#000000"/>
    </style:style>
    <style:style style:name="T13" style:family="text">
      <style:text-properties fo:font-size="14.00pt" fo:font-weight="normal" fo:font-family="Calibri" style:font-family-asian="Calibri" style:font-family-complex="Calibri" fo:background-color="transparent" fo:color="#000000"/>
    </style:style>
    <style:style style:name="T14" style:family="text">
      <style:text-properties fo:font-size="14.00pt" fo:font-weight="normal" fo:font-family="Calibri" style:font-family-asian="Calibri" style:font-family-complex="Calibri" fo:background-color="transparent" fo:color="#000000"/>
    </style:style>
    <style:style style:name="T15" style:family="text">
      <style:text-properties fo:font-size="14.00pt" fo:font-weight="normal" fo:font-family="''PT Sans', sans-serif'" style:font-family-asian="''PT Sans', sans-serif'" style:font-family-complex="''PT Sans', sans-serif'" fo:background-color="transparent" fo:color="#000000"/>
    </style:style>
    <style:style style:name="T16" style:family="text">
      <style:text-properties fo:font-size="14.00pt" fo:font-weight="normal" fo:font-family="Calibri" style:font-family-asian="Calibri" style:font-family-complex="Calibri" fo:background-color="transparent" fo:color="#000000"/>
    </style:style>
    <style:style style:name="T17" style:family="text">
      <style:text-properties fo:font-size="14.00pt" fo:font-weight="normal" fo:font-family="Calibri" style:font-family-asian="Calibri" style:font-family-complex="Calibri" fo:background-color="transparent" fo:color="#000000"/>
    </style:style>
    <style:style style:name="T18" style:family="text">
      <style:text-properties fo:font-size="14.00pt" fo:font-weight="normal" fo:font-family="''PT Sans', sans-serif'" style:font-family-asian="''PT Sans', sans-serif'" style:font-family-complex="''PT Sans', sans-serif'" fo:background-color="transparent" fo:color="#000000"/>
    </style:style>
    <style:style style:name="T19" style:family="text">
      <style:text-properties fo:font-size="14.00pt" fo:font-weight="normal" fo:font-family="Calibri" style:font-family-asian="Calibri" style:font-family-complex="Calibri" fo:background-color="transparent" fo:color="#000000"/>
    </style:style>
    <style:style style:name="T20" style:family="text">
      <style:text-properties fo:font-size="14.00pt" fo:font-weight="normal" fo:font-family="''PT Sans', sans-serif'" style:font-family-asian="''PT Sans', sans-serif'" style:font-family-complex="''PT Sans', sans-serif'" fo:background-color="transparent" fo:color="#000000"/>
    </style:style>
    <style:style style:name="T21" style:family="text">
      <style:text-properties fo:font-size="14.00pt" fo:font-weight="normal" fo:font-family="Calibri" style:font-family-asian="Calibri" style:font-family-complex="Calibri" fo:background-color="transparent" fo:color="#000000"/>
    </style:style>
    <style:style style:name="T22" style:family="text">
      <style:text-properties fo:font-size="14.00pt" fo:font-weight="normal" fo:font-family="Calibri" style:font-family-asian="Calibri" style:font-family-complex="Calibri" fo:background-color="transparent" fo:color="#000000"/>
    </style:style>
    <style:style style:name="T23" style:family="text">
      <style:text-properties fo:font-size="14.00pt" fo:font-weight="normal" fo:font-family="''PT Sans', sans-serif'" style:font-family-asian="''PT Sans', sans-serif'" style:font-family-complex="''PT Sans', sans-serif'" fo:background-color="transparent" fo:color="#000000"/>
    </style:style>
    <style:style style:name="T24" style:family="text">
      <style:text-properties fo:font-size="14.00pt" fo:font-weight="normal" fo:font-family="Calibri" style:font-family-asian="Calibri" style:font-family-complex="Calibri" fo:background-color="transparent" fo:color="#000000"/>
    </style:style>
    <style:style style:name="T25" style:family="text">
      <style:text-properties fo:font-size="14.00pt" fo:font-weight="normal" fo:font-family="''PT Sans', sans-serif'" style:font-family-asian="''PT Sans', sans-serif'" style:font-family-complex="''PT Sans', sans-serif'" fo:background-color="transparent" fo:color="#000000"/>
    </style:style>
    <style:style style:name="T26" style:family="text">
      <style:text-properties fo:font-size="14.00pt" fo:font-weight="normal" fo:font-family="Calibri" style:font-family-asian="Calibri" style:font-family-complex="Calibri" fo:background-color="transparent" fo:color="#000000"/>
    </style:style>
    <style:style style:name="T27" style:family="text">
      <style:text-properties fo:font-size="14.00pt" fo:font-weight="normal" fo:font-family="Calibri" style:font-family-asian="Calibri" style:font-family-complex="Calibri" fo:background-color="transparent" fo:color="#000000"/>
    </style:style>
    <style:style style:name="T28" style:family="text">
      <style:text-properties fo:font-size="14.00pt" fo:font-weight="normal" fo:font-family="''PT Sans', sans-serif'" style:font-family-asian="''PT Sans', sans-serif'" style:font-family-complex="''PT Sans', sans-serif'" fo:background-color="transparent" fo:color="#000000"/>
    </style:style>
    <style:style style:name="T29" style:family="text">
      <style:text-properties fo:font-size="14.00pt" fo:font-weight="normal" fo:font-family="Calibri" style:font-family-asian="Calibri" style:font-family-complex="Calibri" fo:background-color="transparent" fo:color="#000000"/>
    </style:style>
    <style:style style:name="T30" style:family="text">
      <style:text-properties fo:font-size="14.00pt" fo:font-weight="normal" fo:font-family="''PT Sans', sans-serif'" style:font-family-asian="''PT Sans', sans-serif'" style:font-family-complex="''PT Sans', sans-serif'" fo:background-color="transparent" fo:color="#000000"/>
    </style:style>
    <style:style style:name="T31" style:family="text">
      <style:text-properties fo:font-size="14.00pt" fo:font-weight="normal" fo:font-family="Calibri" style:font-family-asian="Calibri" style:font-family-complex="Calibri" fo:background-color="transparent" fo:color="#000000"/>
    </style:style>
    <style:style style:name="T32" style:family="text">
      <style:text-properties fo:font-size="14.00pt" fo:font-weight="normal" fo:font-family="Calibri" style:font-family-asian="Calibri" style:font-family-complex="Calibri" fo:background-color="transparent" fo:color="#000000"/>
    </style:style>
    <style:style style:name="T33" style:family="text">
      <style:text-properties fo:font-size="14.00pt" fo:font-weight="normal" fo:font-family="''PT Sans', sans-serif'" style:font-family-asian="''PT Sans', sans-serif'" style:font-family-complex="''PT Sans', sans-serif'" fo:background-color="transparent" fo:color="#000000"/>
    </style:style>
    <style:style style:name="T34" style:family="text">
      <style:text-properties fo:font-size="14.00pt" fo:font-weight="normal" fo:font-family="Calibri" style:font-family-asian="Calibri" style:font-family-complex="Calibri" fo:background-color="transparent" fo:color="#000000"/>
    </style:style>
    <style:style style:name="T35" style:family="text">
      <style:text-properties fo:font-size="14.00pt" fo:font-weight="normal" fo:font-family="Calibri" style:font-family-asian="Calibri" style:font-family-complex="Calibri" fo:background-color="transparent" fo:color="#000000"/>
    </style:style>
    <style:style style:name="T36" style:family="text">
      <style:text-properties fo:font-size="14.00pt" fo:font-weight="normal" fo:font-family="''PT Sans', sans-serif'" style:font-family-asian="''PT Sans', sans-serif'" style:font-family-complex="''PT Sans', sans-serif'" fo:background-color="transparent" fo:color="#000000"/>
    </style:style>
    <style:style style:name="T37" style:family="text">
      <style:text-properties fo:font-size="14.00pt" fo:font-weight="normal" fo:font-family="Calibri" style:font-family-asian="Calibri" style:font-family-complex="Calibri" fo:background-color="transparent" fo:color="#000000"/>
    </style:style>
    <style:style style:name="T38" style:family="text">
      <style:text-properties fo:font-size="14.00pt" fo:font-weight="normal" fo:font-family="Calibri" style:font-family-asian="Calibri" style:font-family-complex="Calibri" fo:background-color="transparent" fo:color="#000000"/>
    </style:style>
    <style:style style:name="T39" style:family="text">
      <style:text-properties fo:font-size="14.00pt" fo:font-weight="normal" fo:font-family="''PT Sans', sans-serif'" style:font-family-asian="''PT Sans', sans-serif'" style:font-family-complex="''PT Sans', sans-serif'" fo:background-color="transparent" fo:color="#000000"/>
    </style:style>
    <style:style style:name="T40" style:family="text">
      <style:text-properties fo:font-size="14.00pt" fo:font-weight="normal" fo:font-family="Calibri" style:font-family-asian="Calibri" style:font-family-complex="Calibri" fo:background-color="transparent" fo:color="#000000"/>
    </style:style>
    <style:style style:name="T41" style:family="text">
      <style:text-properties fo:font-size="14.00pt" fo:font-weight="normal" fo:font-family="Calibri" style:font-family-asian="Calibri" style:font-family-complex="Calibri" fo:background-color="transparent" fo:color="#000000" fo:font-style="italic"/>
    </style:style>
    <style:style style:name="T42" style:family="text">
      <style:text-properties fo:font-size="14.00pt" fo:font-weight="normal" fo:font-family="''PT Sans', sans-serif'" style:font-family-asian="''PT Sans', sans-serif'" style:font-family-complex="''PT Sans', sans-serif'" fo:background-color="transparent" fo:color="#000000" fo:font-style="italic"/>
    </style:style>
    <style:style style:name="T43" style:family="text">
      <style:text-properties fo:font-size="14.00pt" fo:font-weight="normal" fo:font-family="Calibri" style:font-family-asian="Calibri" style:font-family-complex="Calibri" fo:background-color="transparent" fo:color="#000000"/>
    </style:style>
    <style:style style:name="T44" style:family="text">
      <style:text-properties fo:font-size="14.00pt" fo:font-weight="normal" fo:font-family="''PT Sans', sans-serif'" style:font-family-asian="''PT Sans', sans-serif'" style:font-family-complex="''PT Sans', sans-serif'" fo:background-color="transparent" fo:color="#000000"/>
    </style:style>
    <style:style style:name="T45" style:family="text">
      <style:text-properties fo:font-size="14.00pt" fo:font-weight="normal" fo:font-family="Calibri" style:font-family-asian="Calibri" style:font-family-complex="Calibri" fo:background-color="transparent" fo:color="#000000"/>
    </style:style>
    <style:style style:name="T46" style:family="text">
      <style:text-properties fo:font-size="14.00pt" fo:font-weight="normal" fo:font-family="Calibri" style:font-family-asian="Calibri" style:font-family-complex="Calibri" fo:background-color="transparent" fo:color="#000000"/>
    </style:style>
    <style:style style:name="T47" style:family="text">
      <style:text-properties fo:font-size="14.00pt" fo:font-weight="normal" fo:font-family="''PT Sans', sans-serif'" style:font-family-asian="''PT Sans', sans-serif'" style:font-family-complex="''PT Sans', sans-serif'" fo:background-color="transparent" fo:color="#000000"/>
    </style:style>
    <style:style style:name="T48" style:family="text">
      <style:text-properties fo:font-size="14.00pt" fo:font-weight="normal" fo:font-family="Calibri" style:font-family-asian="Calibri" style:font-family-complex="Calibri" fo:background-color="transparent" fo:color="#000000"/>
    </style:style>
    <style:style style:name="T49" style:family="text">
      <style:text-properties fo:font-size="14.00pt" fo:font-weight="normal" fo:font-family="Calibri" style:font-family-asian="Calibri" style:font-family-complex="Calibri" fo:background-color="transparent" fo:color="#000000"/>
    </style:style>
    <style:style style:name="T50" style:family="text">
      <style:text-properties fo:font-size="14.00pt" fo:font-weight="normal" fo:font-family="''PT Sans', sans-serif'" style:font-family-asian="''PT Sans', sans-serif'" style:font-family-complex="''PT Sans', sans-serif'" fo:background-color="transparent" fo:color="#000000"/>
    </style:style>
    <style:style style:name="T51" style:family="text">
      <style:text-properties fo:font-size="14.00pt" fo:font-weight="normal" fo:font-family="Calibri" style:font-family-asian="Calibri" style:font-family-complex="Calibri" fo:background-color="transparent" fo:color="#000000"/>
    </style:style>
    <style:style style:name="T52" style:family="text">
      <style:text-properties fo:font-size="14.00pt" fo:font-weight="normal" fo:font-family="''PT Sans', sans-serif'" style:font-family-asian="''PT Sans', sans-serif'" style:font-family-complex="''PT Sans', sans-serif'" fo:background-color="transparent" fo:color="#000000"/>
    </style:style>
    <style:style style:name="T53" style:family="text">
      <style:text-properties fo:font-size="14.00pt" fo:font-weight="normal" fo:font-family="Calibri" style:font-family-asian="Calibri" style:font-family-complex="Calibri" fo:background-color="transparent" fo:color="#000000"/>
    </style:style>
    <style:style style:name="T54" style:family="text">
      <style:text-properties fo:font-size="14.00pt" fo:font-weight="normal" fo:font-family="''PT Sans', sans-serif'" style:font-family-asian="''PT Sans', sans-serif'" style:font-family-complex="''PT Sans', sans-serif'" fo:background-color="transparent" fo:color="#000000"/>
    </style:style>
    <style:style style:name="T55" style:family="text">
      <style:text-properties fo:font-size="14.00pt" fo:font-weight="normal" fo:font-family="Calibri" style:font-family-asian="Calibri" style:font-family-complex="Calibri" fo:background-color="transparent" fo:color="#000000"/>
    </style:style>
    <style:style style:name="T56" style:family="text">
      <style:text-properties fo:font-size="14.00pt" fo:font-weight="normal" fo:font-family="Calibri" style:font-family-asian="Calibri" style:font-family-complex="Calibri" fo:background-color="transparent" fo:color="#000000"/>
    </style:style>
    <style:style style:name="T57" style:family="text">
      <style:text-properties fo:font-size="14.00pt" fo:font-weight="normal" fo:font-family="''PT Sans', sans-serif'" style:font-family-asian="''PT Sans', sans-serif'" style:font-family-complex="''PT Sans', sans-serif'" fo:background-color="transparent" fo:color="#000000"/>
    </style:style>
    <style:style style:name="T58" style:family="text">
      <style:text-properties fo:font-size="14.00pt" fo:font-weight="normal" fo:font-family="Calibri" style:font-family-asian="Calibri" style:font-family-complex="Calibri" fo:background-color="transparent" fo:color="#000000"/>
    </style:style>
    <style:style style:name="T59" style:family="text">
      <style:text-properties fo:font-size="14.00pt" fo:font-weight="normal" fo:font-family="Calibri" style:font-family-asian="Calibri" style:font-family-complex="Calibri" fo:background-color="transparent" fo:color="#000000"/>
    </style:style>
    <style:style style:name="T60" style:family="text">
      <style:text-properties fo:font-size="14.00pt" fo:font-weight="normal" fo:font-family="''PT Sans', sans-serif'" style:font-family-asian="''PT Sans', sans-serif'" style:font-family-complex="''PT Sans', sans-serif'" fo:background-color="transparent" fo:color="#000000"/>
    </style:style>
    <style:style style:name="T61" style:family="text">
      <style:text-properties fo:font-size="14.00pt" fo:font-weight="normal" fo:font-family="Calibri" style:font-family-asian="Calibri" style:font-family-complex="Calibri" fo:background-color="transparent" fo:color="#000000"/>
    </style:style>
    <style:style style:name="T62" style:family="text">
      <style:text-properties fo:font-size="14.00pt" fo:font-weight="normal" fo:font-family="''PT Sans', sans-serif'" style:font-family-asian="''PT Sans', sans-serif'" style:font-family-complex="''PT Sans', sans-serif'" fo:background-color="transparent" fo:color="#000000"/>
    </style:style>
    <style:style style:name="T63" style:family="text">
      <style:text-properties fo:font-size="14.00pt" fo:font-weight="normal" fo:font-family="Calibri" style:font-family-asian="Calibri" style:font-family-complex="Calibri" fo:background-color="transparent" fo:color="#000000"/>
    </style:style>
    <style:style style:name="T64" style:family="text">
      <style:text-properties fo:font-size="14.00pt" fo:font-weight="normal" fo:font-family="''PT Sans', sans-serif'" style:font-family-asian="''PT Sans', sans-serif'" style:font-family-complex="''PT Sans', sans-serif'" fo:background-color="transparent" fo:color="#000000"/>
    </style:style>
    <style:style style:name="T65" style:family="text">
      <style:text-properties fo:font-size="14.00pt" fo:font-weight="normal" fo:font-family="Calibri" style:font-family-asian="Calibri" style:font-family-complex="Calibri" fo:background-color="transparent" fo:color="#000000"/>
    </style:style>
    <style:style style:name="T66" style:family="text">
      <style:text-properties fo:font-size="14.00pt" fo:font-weight="normal" fo:font-family="Calibri" style:font-family-asian="Calibri" style:font-family-complex="Calibri" fo:background-color="transparent" fo:color="#000000"/>
    </style:style>
    <style:style style:name="T67" style:family="text">
      <style:text-properties fo:font-size="14.00pt" fo:font-weight="normal" fo:font-family="''PT Sans', sans-serif'" style:font-family-asian="''PT Sans', sans-serif'" style:font-family-complex="''PT Sans', sans-serif'" fo:background-color="transparent" fo:color="#000000"/>
    </style:style>
    <style:style style:name="T68" style:family="text">
      <style:text-properties fo:font-size="14.00pt" fo:font-weight="normal" fo:font-family="Calibri" style:font-family-asian="Calibri" style:font-family-complex="Calibri" fo:background-color="transparent" fo:color="#000000"/>
    </style:style>
    <style:style style:name="T69" style:family="text">
      <style:text-properties fo:font-size="14.00pt" fo:font-weight="normal" fo:font-family="Calibri" style:font-family-asian="Calibri" style:font-family-complex="Calibri" fo:background-color="transparent" fo:color="#000000"/>
    </style:style>
    <style:style style:name="T70" style:family="text">
      <style:text-properties fo:font-size="14.00pt" fo:font-weight="normal" fo:font-family="''PT Sans', sans-serif'" style:font-family-asian="''PT Sans', sans-serif'" style:font-family-complex="''PT Sans', sans-serif'" fo:background-color="transparent" fo:color="#000000"/>
    </style:style>
    <style:style style:name="T71" style:family="text">
      <style:text-properties fo:font-size="14.00pt" fo:font-weight="normal" fo:font-family="Calibri" style:font-family-asian="Calibri" style:font-family-complex="Calibri" fo:background-color="transparent" fo:color="#000000"/>
    </style:style>
    <style:style style:name="T72" style:family="text">
      <style:text-properties fo:font-size="14.00pt" fo:font-weight="normal" fo:font-family="''PT Sans', sans-serif'" style:font-family-asian="''PT Sans', sans-serif'" style:font-family-complex="''PT Sans', sans-serif'" fo:background-color="transparent" fo:color="#000000"/>
    </style:style>
    <style:style style:name="T73" style:family="text">
      <style:text-properties fo:font-size="14.00pt" fo:font-weight="normal" fo:font-family="Calibri" style:font-family-asian="Calibri" style:font-family-complex="Calibri" fo:background-color="transparent" fo:color="#000000"/>
    </style:style>
    <style:style style:name="T74" style:family="text">
      <style:text-properties fo:font-size="14.00pt" fo:font-weight="normal" fo:font-family="''PT Sans', sans-serif'" style:font-family-asian="''PT Sans', sans-serif'" style:font-family-complex="''PT Sans', sans-serif'" fo:background-color="transparent" fo:color="#000000"/>
    </style:style>
    <style:style style:name="T75" style:family="text">
      <style:text-properties fo:font-size="14.00pt" fo:font-weight="normal" fo:font-family="Calibri" style:font-family-asian="Calibri" style:font-family-complex="Calibri" fo:background-color="transparent" fo:color="#000000"/>
    </style:style>
    <style:style style:name="T76" style:family="text">
      <style:text-properties fo:font-size="14.00pt" fo:font-weight="normal" fo:font-family="''PT Sans', sans-serif'" style:font-family-asian="''PT Sans', sans-serif'" style:font-family-complex="''PT Sans', sans-serif'" fo:background-color="transparent" fo:color="#000000"/>
    </style:style>
    <style:style style:name="T77" style:family="text">
      <style:text-properties fo:font-size="14.00pt" fo:font-weight="normal" fo:font-family="Calibri" style:font-family-asian="Calibri" style:font-family-complex="Calibri" fo:background-color="transparent" fo:color="#000000"/>
    </style:style>
    <style:style style:name="T78" style:family="text">
      <style:text-properties fo:font-size="14.00pt" fo:font-weight="normal" fo:font-family="Calibri" style:font-family-asian="Calibri" style:font-family-complex="Calibri" fo:background-color="transparent" fo:color="#000000"/>
    </style:style>
    <style:style style:name="T79" style:family="text">
      <style:text-properties fo:font-size="14.00pt" fo:font-weight="normal" fo:font-family="''PT Sans', sans-serif'" style:font-family-asian="''PT Sans', sans-serif'" style:font-family-complex="''PT Sans', sans-serif'" fo:background-color="transparent" fo:color="#000000"/>
    </style:style>
    <style:style style:name="T80" style:family="text">
      <style:text-properties fo:font-size="14.00pt" fo:font-weight="normal" fo:font-family="Calibri" style:font-family-asian="Calibri" style:font-family-complex="Calibri" fo:background-color="transparent" fo:color="#000000"/>
    </style:style>
    <style:style style:name="T81" style:family="text">
      <style:text-properties fo:font-size="14.00pt" fo:font-weight="normal" fo:font-family="''PT Sans', sans-serif'" style:font-family-asian="''PT Sans', sans-serif'" style:font-family-complex="''PT Sans', sans-serif'" fo:background-color="transparent" fo:color="#000000"/>
    </style:style>
    <style:style style:name="T82" style:family="text">
      <style:text-properties fo:font-size="14.00pt" fo:font-weight="normal" fo:font-family="Calibri" style:font-family-asian="Calibri" style:font-family-complex="Calibri" fo:background-color="transparent" fo:color="#000000"/>
    </style:style>
    <style:style style:name="T83" style:family="text">
      <style:text-properties fo:font-size="14.00pt" fo:font-weight="normal" fo:font-family="Calibri" style:font-family-asian="Calibri" style:font-family-complex="Calibri" fo:background-color="transparent" fo:color="#000000"/>
    </style:style>
    <style:style style:name="T84" style:family="text">
      <style:text-properties fo:font-size="14.00pt" fo:font-weight="normal" fo:font-family="''PT Sans', sans-serif'" style:font-family-asian="''PT Sans', sans-serif'" style:font-family-complex="''PT Sans', sans-serif'" fo:background-color="transparent" fo:color="#000000"/>
    </style:style>
    <style:style style:name="T85" style:family="text">
      <style:text-properties fo:font-size="14.00pt" fo:font-weight="normal" fo:font-family="Calibri" style:font-family-asian="Calibri" style:font-family-complex="Calibri" fo:background-color="transparent" fo:color="#000000"/>
    </style:style>
    <style:style style:name="T86" style:family="text">
      <style:text-properties fo:font-size="14.00pt" fo:font-weight="normal" fo:font-family="Calibri" style:font-family-asian="Calibri" style:font-family-complex="Calibri" fo:background-color="transparent" fo:color="#000000"/>
    </style:style>
    <style:style style:name="T87" style:family="text">
      <style:text-properties fo:font-size="14.00pt" fo:font-weight="normal" fo:font-family="''PT Sans', sans-serif'" style:font-family-asian="''PT Sans', sans-serif'" style:font-family-complex="''PT Sans', sans-serif'" fo:background-color="transparent" fo:color="#000000"/>
    </style:style>
    <style:style style:name="T88" style:family="text">
      <style:text-properties fo:font-size="14.00pt" fo:font-weight="normal" fo:font-family="Calibri" style:font-family-asian="Calibri" style:font-family-complex="Calibri" fo:background-color="transparent" fo:color="#000000"/>
    </style:style>
    <style:style style:name="T89" style:family="text">
      <style:text-properties fo:font-size="14.00pt" fo:font-weight="normal" fo:font-family="Calibri" style:font-family-asian="Calibri" style:font-family-complex="Calibri" fo:background-color="transparent" fo:color="#000000"/>
    </style:style>
    <style:style style:name="T90" style:family="text">
      <style:text-properties fo:font-size="14.00pt" fo:font-weight="normal" fo:font-family="''PT Sans', sans-serif'" style:font-family-asian="''PT Sans', sans-serif'" style:font-family-complex="''PT Sans', sans-serif'" fo:background-color="transparent" fo:color="#000000"/>
    </style:style>
    <style:style style:name="T91" style:family="text">
      <style:text-properties fo:font-size="14.00pt" fo:font-weight="normal" fo:font-family="Calibri" style:font-family-asian="Calibri" style:font-family-complex="Calibri" fo:background-color="transparent" fo:color="#000000"/>
    </style:style>
    <style:style style:name="T92" style:family="text">
      <style:text-properties fo:font-size="14.00pt" fo:font-weight="normal" fo:font-family="Calibri" style:font-family-asian="Calibri" style:font-family-complex="Calibri" fo:background-color="transparent" fo:color="#000000"/>
    </style:style>
    <style:style style:name="T93" style:family="text">
      <style:text-properties fo:font-size="14.00pt" fo:font-weight="normal" fo:font-family="''PT Sans', sans-serif'" style:font-family-asian="''PT Sans', sans-serif'" style:font-family-complex="''PT Sans', sans-serif'" fo:background-color="transparent" fo:color="#000000"/>
    </style:style>
    <style:style style:name="T94" style:family="text">
      <style:text-properties fo:font-size="14.00pt" fo:font-weight="normal" fo:font-family="Calibri" style:font-family-asian="Calibri" style:font-family-complex="Calibri" fo:background-color="transparent" fo:color="#000000"/>
    </style:style>
    <style:style style:name="T95" style:family="text">
      <style:text-properties fo:font-size="14.00pt" fo:font-weight="normal" fo:font-family="''PT Sans', sans-serif'" style:font-family-asian="''PT Sans', sans-serif'" style:font-family-complex="''PT Sans', sans-serif'" fo:background-color="transparent" fo:color="#000000"/>
    </style:style>
    <style:style style:name="T96" style:family="text">
      <style:text-properties fo:font-size="14.00pt" fo:font-weight="normal" fo:font-family="Calibri" style:font-family-asian="Calibri" style:font-family-complex="Calibri" fo:background-color="transparent" fo:color="#000000"/>
    </style:style>
    <style:style style:name="T97" style:family="text">
      <style:text-properties fo:font-size="14.00pt" fo:font-weight="normal" fo:font-family="Calibri" style:font-family-asian="Calibri" style:font-family-complex="Calibri" fo:background-color="transparent" fo:color="#000000"/>
    </style:style>
    <style:style style:name="T98" style:family="text">
      <style:text-properties fo:font-size="14.00pt" fo:font-weight="normal" fo:font-family="''PT Sans', sans-serif'" style:font-family-asian="''PT Sans', sans-serif'" style:font-family-complex="''PT Sans', sans-serif'" fo:background-color="transparent" fo:color="#000000"/>
    </style:style>
    <style:style style:name="T99" style:family="text">
      <style:text-properties fo:font-size="14.00pt" fo:font-weight="normal" fo:font-family="Calibri" style:font-family-asian="Calibri" style:font-family-complex="Calibri" fo:background-color="transparent" fo:color="#000000"/>
    </style:style>
    <style:style style:name="T100" style:family="text">
      <style:text-properties fo:font-size="14.00pt" fo:font-weight="normal" fo:font-family="''PT Sans', sans-serif'" style:font-family-asian="''PT Sans', sans-serif'" style:font-family-complex="''PT Sans', sans-serif'" fo:background-color="transparent" fo:color="#000000"/>
    </style:style>
    <style:style style:name="T101" style:family="text">
      <style:text-properties fo:font-size="14.00pt" fo:font-weight="normal" fo:font-family="Calibri" style:font-family-asian="Calibri" style:font-family-complex="Calibri" fo:background-color="transparent" fo:color="#000000"/>
    </style:style>
    <style:style style:name="T102" style:family="text">
      <style:text-properties fo:font-size="14.00pt" fo:font-weight="normal" fo:font-family="''PT Sans', sans-serif'" style:font-family-asian="''PT Sans', sans-serif'" style:font-family-complex="''PT Sans', sans-serif'" fo:background-color="transparent" fo:color="#000000"/>
    </style:style>
    <style:style style:name="T103" style:family="text">
      <style:text-properties fo:font-size="14.00pt" fo:font-weight="normal" fo:font-family="Calibri" style:font-family-asian="Calibri" style:font-family-complex="Calibri" fo:background-color="transparent" fo:color="#000000"/>
    </style:style>
    <style:style style:name="T104" style:family="text">
      <style:text-properties fo:font-size="14.00pt" fo:font-weight="normal" fo:font-family="''PT Sans', sans-serif'" style:font-family-asian="''PT Sans', sans-serif'" style:font-family-complex="''PT Sans', sans-serif'" fo:background-color="transparent" fo:color="#000000"/>
    </style:style>
    <style:style style:name="T105" style:family="text">
      <style:text-properties fo:font-size="14.00pt" fo:font-weight="normal" fo:font-family="Calibri" style:font-family-asian="Calibri" style:font-family-complex="Calibri" fo:background-color="transparent" fo:color="#000000"/>
    </style:style>
    <style:style style:name="T106" style:family="text">
      <style:text-properties fo:font-size="14.00pt" fo:font-weight="normal" fo:font-family="Calibri" style:font-family-asian="Calibri" style:font-family-complex="Calibri" fo:background-color="transparent" fo:color="#000000" fo:font-style="italic"/>
    </style:style>
    <style:style style:name="T107" style:family="text">
      <style:text-properties fo:font-size="14.00pt" fo:font-weight="normal" fo:font-family="''PT Sans', sans-serif'" style:font-family-asian="''PT Sans', sans-serif'" style:font-family-complex="''PT Sans', sans-serif'" fo:background-color="transparent" fo:color="#000000" fo:font-style="italic"/>
    </style:style>
    <style:style style:name="T108" style:family="text">
      <style:text-properties fo:font-size="14.00pt" fo:font-weight="normal" fo:font-family="''PT Sans', sans-serif'" style:font-family-asian="''PT Sans', sans-serif'" style:font-family-complex="''PT Sans', sans-serif'" fo:background-color="transparent" fo:color="#000000"/>
    </style:style>
    <style:style style:name="T109" style:family="text">
      <style:text-properties fo:font-size="14.00pt" fo:font-weight="normal" fo:font-family="Calibri" style:font-family-asian="Calibri" style:font-family-complex="Calibri" fo:background-color="transparent" fo:color="#000000"/>
    </style:style>
    <style:style style:name="T110" style:family="text">
      <style:text-properties fo:font-size="14.00pt" fo:font-weight="normal" fo:font-family="''PT Sans', sans-serif'" style:font-family-asian="''PT Sans', sans-serif'" style:font-family-complex="''PT Sans', sans-serif'" fo:background-color="transparent" fo:color="#000000"/>
    </style:style>
    <style:style style:name="T111" style:family="text">
      <style:text-properties fo:font-size="14.00pt" fo:font-weight="normal" fo:font-family="Calibri" style:font-family-asian="Calibri" style:font-family-complex="Calibri" fo:background-color="transparent" fo:color="#000000"/>
    </style:style>
    <style:style style:name="T112" style:family="text">
      <style:text-properties fo:font-size="14.00pt" fo:font-weight="normal" fo:font-family="Calibri" style:font-family-asian="Calibri" style:font-family-complex="Calibri" fo:background-color="transparent" fo:color="#000000"/>
    </style:style>
    <style:style style:name="T113" style:family="text">
      <style:text-properties fo:font-size="14.00pt" fo:font-weight="normal" fo:font-family="''PT Sans', sans-serif'" style:font-family-asian="''PT Sans', sans-serif'" style:font-family-complex="''PT Sans', sans-serif'" fo:background-color="transparent" fo:color="#000000"/>
    </style:style>
    <style:style style:name="T114" style:family="text">
      <style:text-properties fo:font-size="14.00pt" fo:font-weight="normal" fo:font-family="Calibri" style:font-family-asian="Calibri" style:font-family-complex="Calibri" fo:background-color="transparent" fo:color="#000000"/>
    </style:style>
    <style:style style:name="T115" style:family="text">
      <style:text-properties fo:font-size="14.00pt" fo:font-weight="normal" fo:font-family="''PT Sans', sans-serif'" style:font-family-asian="''PT Sans', sans-serif'" style:font-family-complex="''PT Sans', sans-serif'" fo:background-color="transparent" fo:color="#000000"/>
    </style:style>
    <style:style style:name="T116" style:family="text">
      <style:text-properties fo:font-size="14.00pt" fo:font-weight="normal" fo:font-family="Calibri" style:font-family-asian="Calibri" style:font-family-complex="Calibri" fo:background-color="transparent" fo:color="#000000"/>
    </style:style>
    <style:style style:name="T117" style:family="text">
      <style:text-properties fo:font-size="14.00pt" fo:font-weight="normal" fo:font-family="''PT Sans', sans-serif'" style:font-family-asian="''PT Sans', sans-serif'" style:font-family-complex="''PT Sans', sans-serif'" fo:background-color="transparent" fo:color="#000000"/>
    </style:style>
    <style:style style:name="T118" style:family="text">
      <style:text-properties fo:font-size="14.00pt" fo:font-weight="normal" fo:font-family="Calibri" style:font-family-asian="Calibri" style:font-family-complex="Calibri" fo:background-color="transparent" fo:color="#000000"/>
    </style:style>
    <style:style style:name="T119" style:family="text">
      <style:text-properties fo:font-size="11.00pt" fo:font-weight="normal" fo:font-family="Calibri" style:font-family-asian="Calibri" style:font-family-complex="Calibri" fo:background-color="transparent" style:use-window-font-color="true"/>
    </style:style>
    <style:style style:name="T120" style:family="text">
      <style:text-properties fo:font-size="14.00pt" fo:font-weight="bold" fo:font-family="''PT Sans', sans-serif'" style:font-family-asian="''PT Sans', sans-serif'" style:font-family-complex="''PT Sans', sans-serif'" fo:background-color="transparent" fo:color="#000000"/>
    </style:style>
    <style:style style:name="T121" style:family="text">
      <style:text-properties fo:font-size="14.00pt" fo:font-weight="normal" fo:font-family="''PT Sans', sans-serif'" style:font-family-asian="''PT Sans', sans-serif'" style:font-family-complex="''PT Sans', sans-serif'" fo:background-color="transparent" fo:color="#000000"/>
    </style:style>
    <style:style style:name="T122" style:family="text">
      <style:text-properties fo:font-size="14.00pt" fo:font-weight="bold" fo:font-family="''PT Sans', sans-serif'" style:font-family-asian="''PT Sans', sans-serif'" style:font-family-complex="''PT Sans', sans-serif'" fo:background-color="transparent" fo:color="#000000"/>
    </style:style>
    <style:style style:name="T123" style:family="text">
      <style:text-properties fo:font-size="14.00pt" fo:font-weight="normal" fo:font-family="''PT Sans', sans-serif'" style:font-family-asian="''PT Sans', sans-serif'" style:font-family-complex="''PT Sans', sans-serif'" fo:background-color="transparent" fo:color="#000000"/>
    </style:style>
    <style:style style:name="T124" style:family="text">
      <style:text-properties fo:font-size="14.00pt" fo:font-weight="bold" fo:font-family="''PT Sans', sans-serif'" style:font-family-asian="''PT Sans', sans-serif'" style:font-family-complex="''PT Sans', sans-serif'" fo:background-color="transparent" fo:color="#000000"/>
    </style:style>
    <style:style style:name="T125" style:family="text">
      <style:text-properties fo:font-size="14.00pt" fo:font-weight="normal" fo:font-family="''PT Sans', sans-serif'" style:font-family-asian="''PT Sans', sans-serif'" style:font-family-complex="''PT Sans', sans-serif'" fo:background-color="transparent" fo:color="#000000"/>
    </style:style>
    <style:style style:name="T126" style:family="text">
      <style:text-properties fo:font-size="14.00pt" fo:font-weight="bold" fo:font-family="''PT Sans', sans-serif'" style:font-family-asian="''PT Sans', sans-serif'" style:font-family-complex="''PT Sans', sans-serif'" fo:background-color="transparent" fo:color="#000000"/>
    </style:style>
    <style:style style:name="T127" style:family="text">
      <style:text-properties fo:font-size="14.00pt" fo:font-weight="normal" fo:font-family="''PT Sans', sans-serif'" style:font-family-asian="''PT Sans', sans-serif'" style:font-family-complex="''PT Sans', sans-serif'" fo:background-color="transparent" fo:color="#000000"/>
    </style:style>
    <style:style style:name="T128" style:family="text">
      <style:text-properties fo:font-size="14.00pt" fo:font-weight="bold" fo:font-family="''PT Sans', sans-serif'" style:font-family-asian="''PT Sans', sans-serif'" style:font-family-complex="''PT Sans', sans-serif'" fo:background-color="transparent" fo:color="#000000"/>
    </style:style>
    <style:style style:name="T129" style:family="text">
      <style:text-properties fo:font-size="14.00pt" fo:font-weight="normal" fo:font-family="''PT Sans', sans-serif'" style:font-family-asian="''PT Sans', sans-serif'" style:font-family-complex="''PT Sans', sans-serif'" fo:background-color="transparent" fo:color="#000000"/>
    </style:style>
    <style:style style:name="T130" style:family="text">
      <style:text-properties fo:font-size="14.00pt" fo:font-weight="bold" fo:font-family="''PT Sans', sans-serif'" style:font-family-asian="''PT Sans', sans-serif'" style:font-family-complex="''PT Sans', sans-serif'" fo:background-color="transparent" fo:color="#000000"/>
    </style:style>
    <style:style style:name="T131" style:family="text">
      <style:text-properties fo:font-size="14.00pt" fo:font-weight="normal" fo:font-family="''PT Sans', sans-serif'" style:font-family-asian="''PT Sans', sans-serif'" style:font-family-complex="''PT Sans', sans-serif'" fo:background-color="transparent" fo:color="#000000"/>
    </style:style>
    <style:style style:name="T132" style:family="text">
      <style:text-properties fo:font-size="14.00pt" fo:font-weight="bold" fo:font-family="''PT Sans', sans-serif'" style:font-family-asian="''PT Sans', sans-serif'" style:font-family-complex="''PT Sans', sans-serif'" fo:background-color="transparent" fo:color="#000000"/>
    </style:style>
    <style:style style:name="T133" style:family="text">
      <style:text-properties fo:font-size="14.00pt" fo:font-weight="normal" fo:font-family="''PT Sans', sans-serif'" style:font-family-asian="''PT Sans', sans-serif'" style:font-family-complex="''PT Sans', sans-serif'" fo:background-color="transparent" fo:color="#000000"/>
    </style:style>
    <style:style style:name="T134" style:family="text">
      <style:text-properties fo:font-size="14.00pt" fo:font-weight="bold" fo:font-family="''PT Sans', sans-serif'" style:font-family-asian="''PT Sans', sans-serif'" style:font-family-complex="''PT Sans', sans-serif'" fo:background-color="transparent" fo:color="#000000"/>
    </style:style>
    <style:style style:name="T135" style:family="text">
      <style:text-properties fo:font-size="14.00pt" fo:font-weight="normal" fo:font-family="''PT Sans', sans-serif'" style:font-family-asian="''PT Sans', sans-serif'" style:font-family-complex="''PT Sans', sans-serif'" fo:background-color="transparent" fo:color="#000000"/>
    </style:style>
    <style:style style:name="T136" style:family="text">
      <style:text-properties fo:font-size="14.00pt" fo:font-weight="bold" fo:font-family="''PT Sans', sans-serif'" style:font-family-asian="''PT Sans', sans-serif'" style:font-family-complex="''PT Sans', sans-serif'" fo:background-color="transparent" fo:color="#000000"/>
    </style:style>
    <style:style style:name="T137" style:family="text">
      <style:text-properties fo:font-size="14.00pt" fo:font-weight="normal" fo:font-family="''PT Sans', sans-serif'" style:font-family-asian="''PT Sans', sans-serif'" style:font-family-complex="''PT Sans', sans-serif'" fo:background-color="transparent" fo:color="#000000"/>
    </style:style>
    <style:style style:name="T138" style:family="text">
      <style:text-properties fo:font-size="14.00pt" fo:font-weight="bold" fo:font-family="''PT Sans', sans-serif'" style:font-family-asian="''PT Sans', sans-serif'" style:font-family-complex="''PT Sans', sans-serif'" fo:background-color="transparent" fo:color="#000000"/>
    </style:style>
    <style:style style:name="T139" style:family="text">
      <style:text-properties fo:font-size="14.00pt" fo:font-weight="normal" fo:font-family="''PT Sans', sans-serif'" style:font-family-asian="''PT Sans', sans-serif'" style:font-family-complex="''PT Sans', sans-serif'" fo:background-color="transparent" fo:color="#000000"/>
    </style:style>
    <style:style style:name="T140" style:family="text">
      <style:text-properties fo:font-size="14.00pt" fo:font-weight="bold" fo:font-family="''PT Sans', sans-serif'" style:font-family-asian="''PT Sans', sans-serif'" style:font-family-complex="''PT Sans', sans-serif'" fo:background-color="transparent" fo:color="#000000"/>
    </style:style>
    <style:style style:name="T141" style:family="text">
      <style:text-properties fo:font-size="14.00pt" fo:font-weight="normal" fo:font-family="''PT Sans', sans-serif'" style:font-family-asian="''PT Sans', sans-serif'" style:font-family-complex="''PT Sans', sans-serif'" fo:background-color="transparent" fo:color="#000000"/>
    </style:style>
    <style:style style:name="T142" style:family="text">
      <style:text-properties fo:font-size="14.00pt" fo:font-weight="bold" fo:font-family="''PT Sans', sans-serif'" style:font-family-asian="''PT Sans', sans-serif'" style:font-family-complex="''PT Sans', sans-serif'" fo:background-color="transparent" fo:color="#000000"/>
    </style:style>
    <style:style style:name="T143" style:family="text">
      <style:text-properties fo:font-size="14.00pt" fo:font-weight="normal" fo:font-family="''PT Sans', sans-serif'" style:font-family-asian="''PT Sans', sans-serif'" style:font-family-complex="''PT Sans', sans-serif'" fo:background-color="transparent" fo:color="#000000"/>
    </style:style>
    <style:style style:name="T144" style:family="text">
      <style:text-properties fo:font-size="14.00pt" fo:font-weight="bold" fo:font-family="''PT Sans', sans-serif'" style:font-family-asian="''PT Sans', sans-serif'" style:font-family-complex="''PT Sans', sans-serif'" fo:background-color="transparent" fo:color="#000000"/>
    </style:style>
    <style:style style:name="T145" style:family="text">
      <style:text-properties fo:font-size="14.00pt" fo:font-weight="normal" fo:font-family="''PT Sans', sans-serif'" style:font-family-asian="''PT Sans', sans-serif'" style:font-family-complex="''PT Sans', sans-serif'" fo:background-color="transparent" fo:color="#000000"/>
    </style:style>
    <style:style style:name="T146" style:family="text">
      <style:text-properties fo:font-size="14.00pt" fo:font-weight="bold" fo:font-family="''PT Sans', sans-serif'" style:font-family-asian="''PT Sans', sans-serif'" style:font-family-complex="''PT Sans', sans-serif'" fo:background-color="transparent" fo:color="#000000"/>
    </style:style>
    <style:style style:name="T147" style:family="text">
      <style:text-properties fo:font-size="14.00pt" fo:font-weight="normal" fo:font-family="''PT Sans', sans-serif'" style:font-family-asian="''PT Sans', sans-serif'" style:font-family-complex="''PT Sans', sans-serif'" fo:background-color="transparent" fo:color="#000000"/>
    </style:style>
    <style:style style:name="T148" style:family="text">
      <style:text-properties fo:font-size="14.00pt" fo:font-weight="bold" fo:font-family="''PT Sans', sans-serif'" style:font-family-asian="''PT Sans', sans-serif'" style:font-family-complex="''PT Sans', sans-serif'" fo:background-color="transparent" fo:color="#000000"/>
    </style:style>
    <style:style style:name="T149" style:family="text">
      <style:text-properties fo:font-size="14.00pt" fo:font-weight="normal" fo:font-family="''PT Sans', sans-serif'" style:font-family-asian="''PT Sans', sans-serif'" style:font-family-complex="''PT Sans', sans-serif'" fo:background-color="transparent" fo:color="#000000"/>
    </style:style>
    <style:style style:name="T150" style:family="text">
      <style:text-properties fo:font-size="14.00pt" fo:font-weight="bold" fo:font-family="''PT Sans', sans-serif'" style:font-family-asian="''PT Sans', sans-serif'" style:font-family-complex="''PT Sans', sans-serif'" fo:background-color="transparent" fo:color="#000000"/>
    </style:style>
    <style:style style:name="T151" style:family="text">
      <style:text-properties fo:font-size="14.00pt" fo:font-weight="normal" fo:font-family="''PT Sans', sans-serif'" style:font-family-asian="''PT Sans', sans-serif'" style:font-family-complex="''PT Sans', sans-serif'" fo:background-color="transparent" fo:color="#000000"/>
    </style:style>
    <style:style style:name="T152" style:family="text">
      <style:text-properties fo:font-size="14.00pt" fo:font-weight="bold" fo:font-family="''PT Sans', sans-serif'" style:font-family-asian="''PT Sans', sans-serif'" style:font-family-complex="''PT Sans', sans-serif'" fo:background-color="transparent" fo:color="#000000"/>
    </style:style>
    <style:style style:name="T153" style:family="text">
      <style:text-properties fo:font-size="14.00pt" fo:font-weight="normal" fo:font-family="''PT Sans', sans-serif'" style:font-family-asian="''PT Sans', sans-serif'" style:font-family-complex="''PT Sans', sans-serif'" fo:background-color="transparent" fo:color="#000000"/>
    </style:style>
    <style:style style:name="T154" style:family="text">
      <style:text-properties fo:font-size="14.00pt" fo:font-weight="bold" fo:font-family="''PT Sans', sans-serif'" style:font-family-asian="''PT Sans', sans-serif'" style:font-family-complex="''PT Sans', sans-serif'" fo:background-color="transparent" fo:color="#000000"/>
    </style:style>
    <style:style style:name="T155" style:family="text">
      <style:text-properties fo:font-size="14.00pt" fo:font-weight="normal" fo:font-family="''PT Sans', sans-serif'" style:font-family-asian="''PT Sans', sans-serif'" style:font-family-complex="''PT Sans', sans-serif'" fo:background-color="transparent" fo:color="#000000"/>
    </style:style>
    <style:style style:name="T156" style:family="text">
      <style:text-properties fo:font-size="14.00pt" fo:font-weight="bold" fo:font-family="''PT Sans', sans-serif'" style:font-family-asian="''PT Sans', sans-serif'" style:font-family-complex="''PT Sans', sans-serif'" fo:background-color="transparent" fo:color="#000000"/>
    </style:style>
    <style:style style:name="T157" style:family="text">
      <style:text-properties fo:font-size="14.00pt" fo:font-weight="normal" fo:font-family="''PT Sans', sans-serif'" style:font-family-asian="''PT Sans', sans-serif'" style:font-family-complex="''PT Sans', sans-serif'" fo:background-color="transparent" fo:color="#000000"/>
    </style:style>
    <style:style style:name="T158" style:family="text">
      <style:text-properties fo:font-size="14.00pt" fo:font-weight="bold" fo:font-family="''PT Sans', sans-serif'" style:font-family-asian="''PT Sans', sans-serif'" style:font-family-complex="''PT Sans', sans-serif'" fo:background-color="transparent" fo:color="#000000"/>
    </style:style>
    <style:style style:name="T159" style:family="text">
      <style:text-properties fo:font-size="14.00pt" fo:font-weight="normal" fo:font-family="''PT Sans', sans-serif'" style:font-family-asian="''PT Sans', sans-serif'" style:font-family-complex="''PT Sans', sans-serif'" fo:background-color="transparent" fo:color="#000000"/>
    </style:style>
    <style:style style:name="T160" style:family="text">
      <style:text-properties fo:font-size="14.00pt" fo:font-weight="bold" fo:font-family="''PT Sans', sans-serif'" style:font-family-asian="''PT Sans', sans-serif'" style:font-family-complex="''PT Sans', sans-serif'" fo:background-color="transparent" fo:color="#000000"/>
    </style:style>
    <style:style style:name="T161" style:family="text">
      <style:text-properties fo:font-size="14.00pt" fo:font-weight="normal" fo:font-family="''PT Sans', sans-serif'" style:font-family-asian="''PT Sans', sans-serif'" style:font-family-complex="''PT Sans', sans-serif'" fo:background-color="transparent" fo:color="#000000"/>
    </style:style>
    <style:style style:name="T162" style:family="text">
      <style:text-properties fo:font-size="14.00pt" fo:font-weight="bold" fo:font-family="''PT Sans', sans-serif'" style:font-family-asian="''PT Sans', sans-serif'" style:font-family-complex="''PT Sans', sans-serif'" fo:background-color="transparent" fo:color="#000000"/>
    </style:style>
    <style:style style:name="T163" style:family="text">
      <style:text-properties fo:font-size="14.00pt" fo:font-weight="normal" fo:font-family="''PT Sans', sans-serif'" style:font-family-asian="''PT Sans', sans-serif'" style:font-family-complex="''PT Sans', sans-serif'" fo:background-color="transparent" fo:color="#000000"/>
    </style:style>
    <style:style style:name="T164" style:family="text">
      <style:text-properties fo:font-size="14.00pt" fo:font-weight="bold" fo:font-family="''PT Sans', sans-serif'" style:font-family-asian="''PT Sans', sans-serif'" style:font-family-complex="''PT Sans', sans-serif'" fo:background-color="transparent" fo:color="#000000"/>
    </style:style>
    <style:style style:name="T165" style:family="text">
      <style:text-properties fo:font-size="14.00pt" fo:font-weight="normal" fo:font-family="''PT Sans', sans-serif'" style:font-family-asian="''PT Sans', sans-serif'" style:font-family-complex="''PT Sans', sans-serif'" fo:background-color="transparent" fo:color="#000000"/>
    </style:style>
    <style:style style:name="T166" style:family="text">
      <style:text-properties fo:font-size="14.00pt" fo:font-weight="bold" fo:font-family="''PT Sans', sans-serif'" style:font-family-asian="''PT Sans', sans-serif'" style:font-family-complex="''PT Sans', sans-serif'" fo:background-color="transparent" fo:color="#000000"/>
    </style:style>
    <style:style style:name="T167" style:family="text">
      <style:text-properties fo:font-size="14.00pt" fo:font-weight="normal" fo:font-family="''PT Sans', sans-serif'" style:font-family-asian="''PT Sans', sans-serif'" style:font-family-complex="''PT Sans', sans-serif'" fo:background-color="transparent" fo:color="#000000"/>
    </style:style>
    <style:style style:name="T168" style:family="text">
      <style:text-properties fo:font-size="14.00pt" fo:font-weight="bold" fo:font-family="''PT Sans', sans-serif'" style:font-family-asian="''PT Sans', sans-serif'" style:font-family-complex="''PT Sans', sans-serif'" fo:background-color="transparent" fo:color="#000000"/>
    </style:style>
    <style:style style:name="T169" style:family="text">
      <style:text-properties fo:font-size="14.00pt" fo:font-weight="normal" fo:font-family="''PT Sans', sans-serif'" style:font-family-asian="''PT Sans', sans-serif'" style:font-family-complex="''PT Sans', sans-serif'" fo:background-color="transparent" fo:color="#000000"/>
    </style:style>
    <style:style style:name="T170" style:family="text">
      <style:text-properties fo:font-size="14.00pt" fo:font-weight="bold" fo:font-family="''PT Sans', sans-serif'" style:font-family-asian="''PT Sans', sans-serif'" style:font-family-complex="''PT Sans', sans-serif'" fo:background-color="transparent" fo:color="#000000"/>
    </style:style>
    <style:style style:name="T171" style:family="text">
      <style:text-properties fo:font-size="14.00pt" fo:font-weight="normal" fo:font-family="''PT Sans', sans-serif'" style:font-family-asian="''PT Sans', sans-serif'" style:font-family-complex="''PT Sans', sans-serif'" fo:background-color="transparent" fo:color="#000000"/>
    </style:style>
    <style:style style:name="T172" style:family="text">
      <style:text-properties fo:font-size="14.00pt" fo:font-weight="bold" fo:font-family="''PT Sans', sans-serif'" style:font-family-asian="''PT Sans', sans-serif'" style:font-family-complex="''PT Sans', sans-serif'" fo:background-color="transparent" fo:color="#000000"/>
    </style:style>
    <style:style style:name="T173" style:family="text">
      <style:text-properties fo:font-size="14.00pt" fo:font-weight="normal" fo:font-family="''PT Sans', sans-serif'" style:font-family-asian="''PT Sans', sans-serif'" style:font-family-complex="''PT Sans', sans-serif'" fo:background-color="transparent" fo:color="#000000"/>
    </style:style>
    <style:style style:name="T174" style:family="text">
      <style:text-properties fo:font-size="14.00pt" fo:font-weight="bold" fo:font-family="''PT Sans', sans-serif'" style:font-family-asian="''PT Sans', sans-serif'" style:font-family-complex="''PT Sans', sans-serif'" fo:background-color="transparent" fo:color="#000000"/>
    </style:style>
    <style:style style:name="T175" style:family="text">
      <style:text-properties fo:font-size="14.00pt" fo:font-weight="normal" fo:font-family="''PT Sans', sans-serif'" style:font-family-asian="''PT Sans', sans-serif'" style:font-family-complex="''PT Sans', sans-serif'" fo:background-color="transparent" fo:color="#000000"/>
    </style:style>
    <style:style style:name="T176" style:family="text">
      <style:text-properties fo:font-size="11.00pt" fo:font-weight="normal" fo:font-family="Calibri" style:font-family-asian="Calibri" style:font-family-complex="Calibri" fo:background-color="transparent" style:use-window-font-color="true"/>
    </style:style>
    <style:style style:name="T177" style:family="text">
      <style:text-properties fo:font-size="14.00pt" fo:font-weight="bold" fo:font-family="''PT Sans', sans-serif'" style:font-family-asian="''PT Sans', sans-serif'" style:font-family-complex="''PT Sans', sans-serif'" fo:background-color="transparent" fo:color="#000000"/>
    </style:style>
    <style:style style:name="T178" style:family="text">
      <style:text-properties fo:font-size="14.00pt" fo:font-weight="normal" fo:font-family="''PT Sans', sans-serif'" style:font-family-asian="''PT Sans', sans-serif'" style:font-family-complex="''PT Sans', sans-serif'" fo:background-color="transparent" fo:color="#000000"/>
    </style:style>
    <style:style style:name="T179" style:family="text">
      <style:text-properties fo:font-size="11.00pt" fo:font-weight="normal" fo:font-family="Calibri" style:font-family-asian="Calibri" style:font-family-complex="Calibri" fo:background-color="transparent" style:use-window-font-color="true"/>
    </style:style>
    <style:style style:name="T180" style:family="text">
      <style:text-properties fo:font-size="14.00pt" fo:font-weight="bold" fo:font-family="'Times New Roman'" style:font-family-asian="'Times New Roman'" style:font-family-complex="'Times New Roman'" fo:background-color="transparent" fo:color="#000000"/>
    </style:style>
    <style:style style:name="T181" style:family="text">
      <style:text-properties fo:font-size="14.00pt" fo:font-weight="normal" fo:font-family="'Segoe UI Symbol'" style:font-family-asian="'Segoe UI Symbol'" style:font-family-complex="'Segoe UI Symbol'" fo:background-color="transparent" fo:color="#000000"/>
    </style:style>
    <style:style style:name="T182" style:family="text">
      <style:text-properties fo:font-size="14.00pt" fo:font-weight="bold" fo:font-family="'Times New Roman'" style:font-family-asian="'Times New Roman'" style:font-family-complex="'Times New Roman'" fo:background-color="transparent" fo:color="#000000"/>
    </style:style>
    <style:style style:name="T183" style:family="text">
      <style:text-properties fo:font-size="14.00pt" fo:font-weight="normal" fo:font-family="'Times New Roman'" style:font-family-asian="'Times New Roman'" style:font-family-complex="'Times New Roman'" fo:background-color="transparent" fo:color="#000000"/>
    </style:style>
    <style:style style:name="T184" style:family="text">
      <style:text-properties fo:font-size="14.00pt" fo:font-weight="normal" fo:font-family="'Segoe UI Symbol'" style:font-family-asian="'Segoe UI Symbol'" style:font-family-complex="'Segoe UI Symbol'" fo:background-color="transparent" fo:color="#000000"/>
    </style:style>
    <style:style style:name="T185" style:family="text">
      <style:text-properties fo:font-size="14.00pt" fo:font-weight="normal" fo:font-family="'Times New Roman'" style:font-family-asian="'Times New Roman'" style:font-family-complex="'Times New Roman'" fo:background-color="transparent" fo:color="#000000"/>
    </style:style>
    <style:style style:name="T186" style:family="text">
      <style:text-properties fo:font-size="14.00pt" fo:font-weight="bold" fo:font-family="'Times New Roman'" style:font-family-asian="'Times New Roman'" style:font-family-complex="'Times New Roman'" fo:background-color="transparent" fo:color="#000000"/>
    </style:style>
    <style:style style:name="T187" style:family="text">
      <style:text-properties fo:font-size="14.00pt" fo:font-weight="normal" fo:font-family="'Times New Roman'" style:font-family-asian="'Times New Roman'" style:font-family-complex="'Times New Roman'" fo:background-color="transparent" fo:color="#000000"/>
    </style:style>
    <style:style style:name="T188" style:family="text">
      <style:text-properties fo:font-size="14.00pt" fo:font-weight="normal" fo:font-family="'Times New Roman'" style:font-family-asian="'Times New Roman'" style:font-family-complex="'Times New Roman'" fo:background-color="transparent" fo:color="#000000"/>
    </style:style>
    <style:style style:name="T189" style:family="text">
      <style:text-properties fo:font-size="14.00pt" fo:font-weight="normal" fo:font-family="'Times New Roman'" style:font-family-asian="'Times New Roman'" style:font-family-complex="'Times New Roman'" fo:background-color="transparent" fo:color="#000000"/>
    </style:style>
    <style:style style:name="T190" style:family="text">
      <style:text-properties fo:font-size="14.00pt" fo:font-weight="normal" fo:font-family="'Times New Roman'" style:font-family-asian="'Times New Roman'" style:font-family-complex="'Times New Roman'" fo:background-color="transparent" fo:color="#000000"/>
    </style:style>
    <style:style style:name="T191" style:family="text">
      <style:text-properties fo:font-size="14.00pt" fo:font-weight="normal" fo:font-family="'Times New Roman'" style:font-family-asian="'Times New Roman'" style:font-family-complex="'Times New Roman'" fo:background-color="transparent" fo:color="#000000"/>
    </style:style>
    <style:style style:name="T192" style:family="text">
      <style:text-properties fo:font-size="14.00pt" fo:font-weight="normal" fo:font-family="'Times New Roman'" style:font-family-asian="'Times New Roman'" style:font-family-complex="'Times New Roman'" fo:background-color="transparent" fo:color="#000000"/>
    </style:style>
    <style:style style:name="T193" style:family="text">
      <style:text-properties fo:font-size="14.00pt" fo:font-weight="normal" fo:font-family="'Times New Roman'" style:font-family-asian="'Times New Roman'" style:font-family-complex="'Times New Roman'" fo:background-color="transparent" fo:color="#000000"/>
    </style:style>
    <style:style style:name="T194" style:family="text">
      <style:text-properties fo:font-size="14.00pt" fo:font-weight="normal" fo:font-family="'Times New Roman'" style:font-family-asian="'Times New Roman'" style:font-family-complex="'Times New Roman'" fo:background-color="transparent" fo:color="#000000"/>
    </style:style>
    <style:style style:name="T195" style:family="text">
      <style:text-properties fo:font-size="14.00pt" fo:font-weight="normal" fo:font-family="'Segoe UI Symbol'" style:font-family-asian="'Segoe UI Symbol'" style:font-family-complex="'Segoe UI Symbol'" fo:background-color="transparent" fo:color="#000000"/>
    </style:style>
    <style:style style:name="T196" style:family="text">
      <style:text-properties fo:font-size="14.00pt" fo:font-weight="normal" fo:font-family="'Times New Roman'" style:font-family-asian="'Times New Roman'" style:font-family-complex="'Times New Roman'" fo:background-color="transparent" fo:color="#000000"/>
    </style:style>
    <style:style style:name="T197" style:family="text">
      <style:text-properties fo:font-size="14.00pt" fo:font-weight="bold" fo:font-family="'Times New Roman'" style:font-family-asian="'Times New Roman'" style:font-family-complex="'Times New Roman'" fo:background-color="transparent" fo:color="#000000"/>
    </style:style>
    <style:style style:name="T198" style:family="text">
      <style:text-properties fo:font-size="11.00pt" fo:font-weight="normal" fo:font-family="Calibri" style:font-family-asian="Calibri" style:font-family-complex="Calibri" fo:background-color="transparent" style:use-window-font-color="true"/>
    </style:style>
    <style:style style:name="T199" style:family="text">
      <style:text-properties fo:font-size="14.00pt" fo:font-weight="normal" fo:font-family="'Times New Roman'" style:font-family-asian="'Times New Roman'" style:font-family-complex="'Times New Roman'" fo:background-color="transparent" fo:color="#000000"/>
    </style:style>
    <style:style style:name="T200" style:family="text">
      <style:text-properties fo:font-size="11.00pt" fo:font-weight="normal" fo:font-family="Calibri" style:font-family-asian="Calibri" style:font-family-complex="Calibri" fo:background-color="transparent" style:use-window-font-color="true"/>
    </style:style>
    <style:style style:name="T201" style:family="text">
      <style:text-properties fo:font-size="14.00pt" fo:font-weight="normal" fo:font-family="'Times New Roman'" style:font-family-asian="'Times New Roman'" style:font-family-complex="'Times New Roman'" fo:background-color="transparent" fo:color="#000000"/>
    </style:style>
    <style:style style:name="T202" style:family="text">
      <style:text-properties fo:font-size="14.00pt" fo:font-weight="normal" fo:font-family="'Times New Roman'" style:font-family-asian="'Times New Roman'" style:font-family-complex="'Times New Roman'" fo:background-color="transparent" fo:color="#000000"/>
    </style:style>
    <style:style style:name="T203" style:family="text">
      <style:text-properties fo:font-size="11.00pt" fo:font-weight="normal" fo:font-family="Calibri" style:font-family-asian="Calibri" style:font-family-complex="Calibri" fo:background-color="transparent" style:use-window-font-color="true"/>
    </style:style>
    <style:style style:name="T204" style:family="text">
      <style:text-properties fo:font-size="14.00pt" fo:font-weight="normal" fo:font-family="'Times New Roman'" style:font-family-asian="'Times New Roman'" style:font-family-complex="'Times New Roman'" fo:background-color="transparent" fo:color="#000000"/>
    </style:style>
    <style:style style:name="T205" style:family="text">
      <style:text-properties fo:font-size="11.00pt" fo:font-weight="normal" fo:font-family="Calibri" style:font-family-asian="Calibri" style:font-family-complex="Calibri" fo:background-color="transparent" style:use-window-font-color="true"/>
    </style:style>
    <style:style style:name="T206" style:family="text">
      <style:text-properties fo:font-size="14.00pt" fo:font-weight="normal" fo:font-family="'Times New Roman'" style:font-family-asian="'Times New Roman'" style:font-family-complex="'Times New Roman'" fo:background-color="transparent" fo:color="#000000"/>
    </style:style>
    <style:style style:name="T207" style:family="text">
      <style:text-properties fo:font-size="14.00pt" fo:font-weight="normal" fo:font-family="'Times New Roman'" style:font-family-asian="'Times New Roman'" style:font-family-complex="'Times New Roman'" fo:background-color="transparent" fo:color="#000000"/>
    </style:style>
    <style:style style:name="T208" style:family="text">
      <style:text-properties fo:font-size="11.00pt" fo:font-weight="normal" fo:font-family="Calibri" style:font-family-asian="Calibri" style:font-family-complex="Calibri" fo:background-color="transparent" style:use-window-font-color="true"/>
    </style:style>
    <style:style style:name="T209" style:family="text">
      <style:text-properties fo:font-size="14.00pt" fo:font-weight="normal" fo:font-family="'Times New Roman'" style:font-family-asian="'Times New Roman'" style:font-family-complex="'Times New Roman'" fo:background-color="transparent" fo:color="#000000"/>
    </style:style>
    <style:style style:name="T210" style:family="text">
      <style:text-properties fo:font-size="11.00pt" fo:font-weight="normal" fo:font-family="Calibri" style:font-family-asian="Calibri" style:font-family-complex="Calibri" fo:background-color="transparent" style:use-window-font-color="true"/>
    </style:style>
    <style:style style:name="T211" style:family="text">
      <style:text-properties fo:font-size="14.00pt" fo:font-weight="normal" fo:font-family="'Times New Roman'" style:font-family-asian="'Times New Roman'" style:font-family-complex="'Times New Roman'" fo:background-color="transparent" fo:color="#000000"/>
    </style:style>
    <style:style style:name="T212" style:family="text">
      <style:text-properties fo:font-size="14.00pt" fo:font-weight="normal" fo:font-family="'Times New Roman'" style:font-family-asian="'Times New Roman'" style:font-family-complex="'Times New Roman'" fo:background-color="transparent" fo:color="#000000"/>
    </style:style>
    <style:style style:name="T213" style:family="text">
      <style:text-properties fo:font-size="11.00pt" fo:font-weight="normal" fo:font-family="Calibri" style:font-family-asian="Calibri" style:font-family-complex="Calibri" fo:background-color="transparent" style:use-window-font-color="true"/>
    </style:style>
    <style:style style:name="T214" style:family="text">
      <style:text-properties fo:font-size="14.00pt" fo:font-weight="normal" fo:font-family="'Times New Roman'" style:font-family-asian="'Times New Roman'" style:font-family-complex="'Times New Roman'" fo:background-color="transparent" fo:color="#000000"/>
    </style:style>
    <style:style style:name="T215" style:family="text">
      <style:text-properties fo:font-size="11.00pt" fo:font-weight="normal" fo:font-family="Calibri" style:font-family-asian="Calibri" style:font-family-complex="Calibri" fo:background-color="transparent" style:use-window-font-color="true"/>
    </style:style>
    <style:style style:name="T216" style:family="text">
      <style:text-properties fo:font-size="14.00pt" fo:font-weight="normal" fo:font-family="'Times New Roman'" style:font-family-asian="'Times New Roman'" style:font-family-complex="'Times New Roman'" fo:background-color="transparent" fo:color="#000000"/>
    </style:style>
    <style:style style:name="T217" style:family="text">
      <style:text-properties fo:font-size="14.00pt" fo:font-weight="normal" fo:font-family="'Times New Roman'" style:font-family-asian="'Times New Roman'" style:font-family-complex="'Times New Roman'" fo:background-color="transparent" fo:color="#000000"/>
    </style:style>
    <style:style style:name="T218" style:family="text">
      <style:text-properties fo:font-size="11.00pt" fo:font-weight="normal" fo:font-family="Calibri" style:font-family-asian="Calibri" style:font-family-complex="Calibri" fo:background-color="transparent" style:use-window-font-color="true"/>
    </style:style>
    <style:style style:name="T219" style:family="text">
      <style:text-properties fo:font-size="14.00pt" fo:font-weight="normal" fo:font-family="'Times New Roman'" style:font-family-asian="'Times New Roman'" style:font-family-complex="'Times New Roman'" fo:background-color="transparent" fo:color="#000000"/>
    </style:style>
    <style:style style:name="T220" style:family="text">
      <style:text-properties fo:font-size="11.00pt" fo:font-weight="normal" fo:font-family="Calibri" style:font-family-asian="Calibri" style:font-family-complex="Calibri" fo:background-color="transparent" style:use-window-font-color="true"/>
    </style:style>
    <style:style style:name="T221" style:family="text">
      <style:text-properties fo:font-size="14.00pt" fo:font-weight="normal" fo:font-family="'Times New Roman'" style:font-family-asian="'Times New Roman'" style:font-family-complex="'Times New Roman'" fo:background-color="transparent" fo:color="#000000"/>
    </style:style>
    <style:style style:name="T222" style:family="text">
      <style:text-properties fo:font-size="14.00pt" fo:font-weight="normal" fo:font-family="'Times New Roman'" style:font-family-asian="'Times New Roman'" style:font-family-complex="'Times New Roman'" fo:background-color="transparent" fo:color="#000000"/>
    </style:style>
    <style:style style:name="T223" style:family="text">
      <style:text-properties fo:font-size="11.00pt" fo:font-weight="normal" fo:font-family="Calibri" style:font-family-asian="Calibri" style:font-family-complex="Calibri" fo:background-color="transparent" style:use-window-font-color="true"/>
    </style:style>
    <style:style style:name="T224" style:family="text">
      <style:text-properties fo:font-size="14.00pt" fo:font-weight="normal" fo:font-family="'Times New Roman'" style:font-family-asian="'Times New Roman'" style:font-family-complex="'Times New Roman'" fo:background-color="transparent" fo:color="#000000"/>
    </style:style>
    <style:style style:name="T225" style:family="text">
      <style:text-properties fo:font-size="11.00pt" fo:font-weight="normal" fo:font-family="Calibri" style:font-family-asian="Calibri" style:font-family-complex="Calibri" fo:background-color="transparent" style:use-window-font-color="true"/>
    </style:style>
    <style:style style:name="T226" style:family="text">
      <style:text-properties fo:font-size="14.00pt" fo:font-weight="normal" fo:font-family="'Times New Roman'" style:font-family-asian="'Times New Roman'" style:font-family-complex="'Times New Roman'" fo:background-color="transparent" fo:color="#000000"/>
    </style:style>
    <style:style style:name="T227" style:family="text">
      <style:text-properties fo:font-size="14.00pt" fo:font-weight="normal" fo:font-family="'Times New Roman'" style:font-family-asian="'Times New Roman'" style:font-family-complex="'Times New Roman'" fo:background-color="transparent" fo:color="#000000"/>
    </style:style>
    <style:style style:name="T228" style:family="text">
      <style:text-properties fo:font-size="11.00pt" fo:font-weight="normal" fo:font-family="Calibri" style:font-family-asian="Calibri" style:font-family-complex="Calibri" fo:background-color="transparent" style:use-window-font-color="true"/>
    </style:style>
    <style:style style:name="T229" style:family="text">
      <style:text-properties fo:font-size="14.00pt" fo:font-weight="normal" fo:font-family="'Times New Roman'" style:font-family-asian="'Times New Roman'" style:font-family-complex="'Times New Roman'" fo:background-color="transparent" fo:color="#000000"/>
    </style:style>
    <style:style style:name="T230" style:family="text">
      <style:text-properties fo:font-size="14.00pt" fo:font-weight="bold" fo:font-family="'Times New Roman'" style:font-family-asian="'Times New Roman'" style:font-family-complex="'Times New Roman'" fo:background-color="transparent" fo:color="#000000"/>
    </style:style>
    <style:style style:name="T231" style:family="text">
      <style:text-properties fo:font-size="14.00pt" fo:font-weight="bold" fo:font-family="'Times New Roman'" style:font-family-asian="'Times New Roman'" style:font-family-complex="'Times New Roman'" fo:background-color="transparent" fo:color="#000000"/>
    </style:style>
    <style:style style:name="T232" style:family="text">
      <style:text-properties fo:font-size="14.00pt" fo:font-weight="bold" fo:font-family="'Segoe UI Symbol'" style:font-family-asian="'Segoe UI Symbol'" style:font-family-complex="'Segoe UI Symbol'" fo:background-color="transparent" fo:color="#000000"/>
    </style:style>
    <style:style style:name="T233" style:family="text">
      <style:text-properties fo:font-size="14.00pt" fo:font-weight="bold" fo:font-family="'Times New Roman'" style:font-family-asian="'Times New Roman'" style:font-family-complex="'Times New Roman'" fo:background-color="transparent" fo:color="#000000"/>
    </style:style>
    <style:style style:name="T234" style:family="text">
      <style:text-properties fo:font-size="14.00pt" fo:font-weight="bold" fo:font-family="'Times New Roman'" style:font-family-asian="'Times New Roman'" style:font-family-complex="'Times New Roman'" fo:background-color="transparent" fo:color="#000000"/>
    </style:style>
    <style:style style:name="T235" style:family="text">
      <style:text-properties fo:font-size="14.00pt" fo:font-weight="normal" fo:font-family="'Times New Roman'" style:font-family-asian="'Times New Roman'" style:font-family-complex="'Times New Roman'" fo:background-color="transparent" fo:color="#000000"/>
    </style:style>
    <style:style style:name="T236" style:family="text">
      <style:text-properties fo:font-size="14.00pt" fo:font-weight="bold" fo:font-family="'Times New Roman'" style:font-family-asian="'Times New Roman'" style:font-family-complex="'Times New Roman'" fo:background-color="transparent" fo:color="#000000"/>
    </style:style>
    <style:style style:name="T237" style:family="text">
      <style:text-properties fo:font-size="14.00pt" fo:font-weight="normal" fo:font-family="'Times New Roman'" style:font-family-asian="'Times New Roman'" style:font-family-complex="'Times New Roman'" fo:background-color="transparent" fo:color="#000000"/>
    </style:style>
    <style:style style:name="T238" style:family="text">
      <style:text-properties fo:font-size="11.00pt" fo:font-weight="normal" fo:font-family="Calibri" style:font-family-asian="Calibri" style:font-family-complex="Calibri" fo:background-color="transparent" style:use-window-font-color="true"/>
    </style:style>
    <style:style style:name="T239" style:family="text">
      <style:text-properties fo:font-size="14.00pt" fo:font-weight="bold" fo:font-family="'Times New Roman'" style:font-family-asian="'Times New Roman'" style:font-family-complex="'Times New Roman'" fo:background-color="transparent" fo:color="#000000"/>
    </style:style>
    <style:style style:name="T240" style:family="text">
      <style:text-properties fo:font-size="14.00pt" fo:font-weight="normal" fo:font-family="'Times New Roman'" style:font-family-asian="'Times New Roman'" style:font-family-complex="'Times New Roman'" fo:background-color="transparent" fo:color="#000000"/>
    </style:style>
    <style:style style:name="T241" style:family="text">
      <style:text-properties fo:font-size="11.00pt" fo:font-weight="normal" fo:font-family="Calibri" style:font-family-asian="Calibri" style:font-family-complex="Calibri" fo:background-color="transparent" style:use-window-font-color="true"/>
    </style:style>
    <style:style style:name="T242" style:family="text">
      <style:text-properties fo:font-size="11.00pt" fo:font-weight="bold" fo:font-family="Calibri" style:font-family-asian="Calibri" style:font-family-complex="Calibri" fo:background-color="transparent" style:use-window-font-color="true"/>
    </style:style>
    <style:style style:name="T243" style:family="text">
      <style:text-properties fo:font-size="11.00pt" fo:font-weight="bold" fo:font-family="Calibri" style:font-family-asian="Calibri" style:font-family-complex="Calibri" fo:background-color="transparent" style:use-window-font-color="true"/>
    </style:style>
    <style:style style:name="T244" style:family="text">
      <style:text-properties fo:font-size="11.00pt" fo:font-weight="bold" fo:font-family="'Segoe UI Symbol'" style:font-family-asian="'Segoe UI Symbol'" style:font-family-complex="'Segoe UI Symbol'" fo:background-color="transparent" style:use-window-font-color="true"/>
    </style:style>
    <style:style style:name="T245" style:family="text">
      <style:text-properties fo:font-size="11.00pt" fo:font-weight="bold" fo:font-family="Calibri" style:font-family-asian="Calibri" style:font-family-complex="Calibri" fo:background-color="transparent" style:use-window-font-color="true"/>
    </style:style>
    <style:style style:name="T246" style:family="text">
      <style:text-properties fo:font-size="11.00pt" fo:font-weight="bold" fo:font-family="Calibri" style:font-family-asian="Calibri" style:font-family-complex="Calibri" fo:background-color="transparent" style:use-window-font-color="true"/>
    </style:style>
    <style:style style:name="T247" style:family="text">
      <style:text-properties fo:font-size="14.00pt" fo:font-weight="bold" fo:font-family="'Times New Roman'" style:font-family-asian="'Times New Roman'" style:font-family-complex="'Times New Roman'" fo:background-color="transparent" fo:color="#000000"/>
    </style:style>
    <style:style style:name="T248" style:family="text">
      <style:text-properties fo:font-size="14.00pt" fo:font-weight="normal" fo:font-family="'Times New Roman'" style:font-family-asian="'Times New Roman'" style:font-family-complex="'Times New Roman'" fo:background-color="transparent" fo:color="#000000"/>
    </style:style>
    <style:style style:name="T249" style:family="text">
      <style:text-properties fo:font-size="11.00pt" fo:font-weight="normal" fo:font-family="Calibri" style:font-family-asian="Calibri" style:font-family-complex="Calibri" fo:background-color="transparent" style:use-window-font-color="true"/>
    </style:style>
    <style:style style:name="T250" style:family="text">
      <style:text-properties fo:font-size="14.00pt" fo:font-weight="bold" fo:font-family="'Times New Roman'" style:font-family-asian="'Times New Roman'" style:font-family-complex="'Times New Roman'" fo:background-color="transparent" fo:color="#000000"/>
    </style:style>
    <style:style style:name="T251" style:family="text">
      <style:text-properties fo:font-size="14.00pt" fo:font-weight="normal" fo:font-family="'Times New Roman'" style:font-family-asian="'Times New Roman'" style:font-family-complex="'Times New Roman'" fo:background-color="transparent" fo:color="#000000"/>
    </style:style>
    <style:style style:name="T252" style:family="text">
      <style:text-properties fo:font-size="11.00pt" fo:font-weight="normal" fo:font-family="Calibri" style:font-family-asian="Calibri" style:font-family-complex="Calibri" fo:background-color="transparent" style:use-window-font-color="true"/>
    </style:style>
    <style:style style:name="T253" style:family="text">
      <style:text-properties fo:font-size="14.00pt" fo:font-weight="bold" fo:font-family="'Times New Roman'" style:font-family-asian="'Times New Roman'" style:font-family-complex="'Times New Roman'" fo:background-color="transparent" fo:color="#000000"/>
    </style:style>
    <style:style style:name="T254" style:family="text">
      <style:text-properties fo:font-size="14.00pt" fo:font-weight="normal" fo:font-family="'Times New Roman'" style:font-family-asian="'Times New Roman'" style:font-family-complex="'Times New Roman'" fo:background-color="transparent" fo:color="#000000"/>
    </style:style>
    <style:style style:name="T255" style:family="text">
      <style:text-properties fo:font-size="11.00pt" fo:font-weight="normal" fo:font-family="Calibri" style:font-family-asian="Calibri" style:font-family-complex="Calibri" fo:background-color="transparent" style:use-window-font-color="true"/>
    </style:style>
    <style:style style:name="T256" style:family="text">
      <style:text-properties fo:font-size="14.00pt" fo:font-weight="bold" fo:font-family="'Times New Roman'" style:font-family-asian="'Times New Roman'" style:font-family-complex="'Times New Roman'" fo:background-color="transparent" fo:color="#000000"/>
    </style:style>
    <style:style style:name="T257" style:family="text">
      <style:text-properties fo:font-size="14.00pt" fo:font-weight="normal" fo:font-family="'Times New Roman'" style:font-family-asian="'Times New Roman'" style:font-family-complex="'Times New Roman'" fo:background-color="transparent" fo:color="#000000"/>
    </style:style>
    <style:style style:name="T258" style:family="text">
      <style:text-properties fo:font-size="11.00pt" fo:font-weight="normal" fo:font-family="Calibri" style:font-family-asian="Calibri" style:font-family-complex="Calibri" fo:background-color="transparent" style:use-window-font-color="true"/>
    </style:style>
    <style:style style:name="T259" style:family="text">
      <style:text-properties fo:font-size="14.00pt" fo:font-weight="bold" fo:font-family="'Times New Roman'" style:font-family-asian="'Times New Roman'" style:font-family-complex="'Times New Roman'" fo:background-color="transparent" fo:color="#000000"/>
    </style:style>
    <style:style style:name="T260" style:family="text">
      <style:text-properties fo:font-size="14.00pt" fo:font-weight="normal" fo:font-family="'Times New Roman'" style:font-family-asian="'Times New Roman'" style:font-family-complex="'Times New Roman'" fo:background-color="transparent" fo:color="#000000"/>
    </style:style>
    <style:style style:name="T261" style:family="text">
      <style:text-properties fo:font-size="11.00pt" fo:font-weight="normal" fo:font-family="Calibri" style:font-family-asian="Calibri" style:font-family-complex="Calibri" fo:background-color="transparent" style:use-window-font-color="true"/>
    </style:style>
    <style:style style:name="T262" style:family="text">
      <style:text-properties fo:font-size="14.00pt" fo:font-weight="bold" fo:font-family="'Times New Roman'" style:font-family-asian="'Times New Roman'" style:font-family-complex="'Times New Roman'" fo:background-color="transparent" fo:color="#000000"/>
    </style:style>
    <style:style style:name="T263" style:family="text">
      <style:text-properties fo:font-size="11.00pt" fo:font-weight="normal" fo:font-family="Calibri" style:font-family-asian="Calibri" style:font-family-complex="Calibri" fo:background-color="transparent" style:use-window-font-color="true"/>
    </style:style>
    <style:style style:name="T264" style:family="text">
      <style:text-properties fo:font-size="14.00pt" fo:font-weight="bold" fo:font-family="'Times New Roman'" style:font-family-asian="'Times New Roman'" style:font-family-complex="'Times New Roman'" fo:background-color="transparent" fo:color="#000000"/>
    </style:style>
    <style:style style:name="T265" style:family="text">
      <style:text-properties fo:font-size="11.00pt" fo:font-weight="normal" fo:font-family="Calibri" style:font-family-asian="Calibri" style:font-family-complex="Calibri" fo:background-color="transparent" style:use-window-font-color="true"/>
    </style:style>
    <style:style style:name="T266" style:family="text">
      <style:text-properties fo:font-size="14.00pt" fo:font-weight="bold" fo:font-family="'Times New Roman'" style:font-family-asian="'Times New Roman'" style:font-family-complex="'Times New Roman'" fo:background-color="transparent" fo:color="#000000"/>
    </style:style>
    <style:style style:name="T267" style:family="text">
      <style:text-properties fo:font-size="11.00pt" fo:font-weight="normal" fo:font-family="Calibri" style:font-family-asian="Calibri" style:font-family-complex="Calibri" fo:background-color="transparent" style:use-window-font-color="true"/>
    </style:style>
    <style:style style:name="T268" style:family="text">
      <style:text-properties fo:font-size="14.00pt" fo:font-weight="normal" fo:font-family="'Times New Roman'" style:font-family-asian="'Times New Roman'" style:font-family-complex="'Times New Roman'" fo:background-color="transparent" fo:color="#000000"/>
    </style:style>
    <style:style style:name="T269" style:family="text">
      <style:text-properties fo:font-size="11.00pt" fo:font-weight="normal" fo:font-family="Calibri" style:font-family-asian="Calibri" style:font-family-complex="Calibri" fo:background-color="transparent" style:use-window-font-color="true"/>
    </style:style>
    <style:style style:name="T270" style:family="text">
      <style:text-properties fo:font-size="14.00pt" fo:font-weight="normal" fo:font-family="'Times New Roman'" style:font-family-asian="'Times New Roman'" style:font-family-complex="'Times New Roman'" fo:background-color="transparent" fo:color="#000000"/>
    </style:style>
    <style:style style:name="T271" style:family="text">
      <style:text-properties fo:font-size="11.00pt" fo:font-weight="normal" fo:font-family="Calibri" style:font-family-asian="Calibri" style:font-family-complex="Calibri" fo:background-color="transparent" style:use-window-font-color="true"/>
    </style:style>
    <style:style style:name="T272" style:family="text">
      <style:text-properties fo:font-size="14.00pt" fo:font-weight="normal" fo:font-family="'Times New Roman'" style:font-family-asian="'Times New Roman'" style:font-family-complex="'Times New Roman'" fo:background-color="transparent" fo:color="#000000"/>
    </style:style>
    <style:style style:name="P1" style:family="paragraph">
      <style:paragraph-properties fo:line-height="115.00%" fo:text-align="left" fo:margin-bottom="14.15pt"/>
    </style:style>
    <style:style style:name="P2" style:family="paragraph">
      <style:paragraph-properties fo:line-height="115.00%" fo:text-align="left" fo:margin-bottom="7.50pt"/>
    </style:style>
    <style:style style:name="P3" style:family="paragraph">
      <style:paragraph-properties fo:line-height="115.00%" fo:text-align="justify" fo:margin-bottom="7.50pt"/>
    </style:style>
    <style:style style:name="P4" style:family="paragraph">
      <style:paragraph-properties fo:line-height="115.00%" fo:text-align="left" fo:margin-bottom="7.50pt"/>
    </style:style>
    <style:style style:name="P5" style:family="paragraph">
      <style:paragraph-properties fo:line-height="100.00%" fo:text-align="left"/>
    </style:style>
    <style:style style:name="P6" style:family="paragraph">
      <style:paragraph-properties fo:line-height="115.00%" fo:text-align="left" fo:margin-bottom="14.15pt"/>
    </style:style>
    <style:style style:name="P7" style:family="paragraph">
      <style:paragraph-properties fo:line-height="115.00%" fo:text-align="justify" fo:margin-bottom="7.50pt"/>
    </style:style>
    <style:style style:name="P8" style:family="paragraph">
      <style:paragraph-properties fo:line-height="115.00%" fo:text-align="left" fo:margin-bottom="14.15pt"/>
    </style:style>
    <style:style style:name="P9" style:family="paragraph">
      <style:paragraph-properties fo:line-height="115.00%" fo:text-align="justify" fo:margin-bottom="7.50pt"/>
    </style:style>
    <style:style style:name="P10" style:family="paragraph">
      <style:paragraph-properties fo:line-height="115.00%" fo:text-align="left" fo:margin-bottom="14.15pt"/>
    </style:style>
    <style:style style:name="P11" style:family="paragraph">
      <style:paragraph-properties fo:line-height="115.00%" fo:text-align="left" fo:margin-bottom="7.50pt"/>
    </style:style>
    <style:style style:name="P12"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13" style:family="paragraph">
      <style:paragraph-properties fo:line-height="100.00%" fo:text-align="left" fo:margin-bottom="7.50pt"/>
    </style:style>
    <style:style style:name="P14"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15"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16" style:family="paragraph">
      <style:paragraph-properties fo:line-height="100.00%" fo:text-align="left" fo:margin-bottom="7.50pt"/>
    </style:style>
    <style:style style:name="P17"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18" style:family="paragraph">
      <style:paragraph-properties fo:line-height="100.00%" fo:text-align="left" fo:margin-bottom="7.50pt"/>
    </style:style>
    <style:style style:name="P19"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20" style:family="paragraph">
      <style:paragraph-properties fo:line-height="100.00%" fo:text-align="left" fo:margin-bottom="7.50pt"/>
    </style:style>
    <style:style style:name="P21"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22" style:family="paragraph">
      <style:paragraph-properties fo:line-height="100.00%" fo:text-align="left" fo:margin-bottom="7.50pt"/>
    </style:style>
    <style:style style:name="P23"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24" style:family="paragraph">
      <style:paragraph-properties fo:line-height="100.00%" fo:text-align="left" fo:margin-bottom="7.50pt"/>
    </style:style>
    <style:style style:name="P25" style:family="paragraph">
      <style:paragraph-properties fo:line-height="100.00%" fo:text-align="left" fo:margin-left="5.80pt" fo:text-indent="-5.80pt">
        <style:tab-stops>
          <style:tab-stop style:position="227.45pt"/>
          <style:tab-stop style:position="3283.85pt" style:type="center"/>
        </style:tab-stops>
      </style:paragraph-properties>
    </style:style>
    <style:style style:name="P26" style:family="paragraph">
      <style:paragraph-properties fo:line-height="115.00%" fo:text-align="left" fo:margin-bottom="14.15pt"/>
    </style:style>
    <style:style style:name="P27" style:family="paragraph">
      <style:paragraph-properties fo:line-height="115.00%" fo:text-align="justify" fo:margin-bottom="7.50pt"/>
    </style:style>
    <style:style style:name="P28" style:family="paragraph">
      <style:paragraph-properties fo:line-height="115.00%" fo:text-align="center" fo:margin-bottom="7.50pt"/>
    </style:style>
    <style:style style:name="P29" style:family="paragraph">
      <style:paragraph-properties fo:line-height="115.00%" fo:text-align="justify" fo:margin-bottom="7.50pt"/>
    </style:style>
    <style:style style:name="P30" style:family="paragraph">
      <style:paragraph-properties fo:line-height="115.00%" fo:text-align="center" fo:margin-bottom="7.50pt"/>
    </style:style>
    <style:style style:name="P31" style:family="paragraph">
      <style:paragraph-properties fo:line-height="115.00%" fo:text-align="justify" fo:margin-bottom="7.50pt"/>
    </style:style>
    <style:style style:name="P32" style:family="paragraph">
      <style:paragraph-properties fo:line-height="115.00%" fo:text-align="center" fo:margin-bottom="7.50pt"/>
    </style:style>
    <style:style style:name="P33" style:family="paragraph">
      <style:paragraph-properties fo:line-height="115.00%" fo:text-align="left" fo:margin-bottom="7.50pt"/>
    </style:style>
    <style:style style:name="P34" style:family="paragraph">
      <style:paragraph-properties fo:line-height="115.00%" fo:text-align="center" fo:margin-bottom="7.50pt"/>
    </style:style>
    <style:style style:name="P35" style:family="paragraph">
      <style:paragraph-properties fo:line-height="115.00%" fo:text-align="justify" fo:margin-bottom="7.50pt"/>
    </style:style>
    <style:style style:name="P36" style:family="paragraph">
      <style:paragraph-properties fo:line-height="115.00%" fo:text-align="center" fo:margin-bottom="7.50pt"/>
    </style:style>
    <style:style style:name="P37" style:family="paragraph">
      <style:paragraph-properties fo:line-height="115.00%" fo:text-align="justify" fo:margin-bottom="7.50pt"/>
    </style:style>
    <style:style style:name="P38" style:family="paragraph">
      <style:paragraph-properties fo:line-height="115.00%" fo:text-align="center" fo:margin-bottom="7.50pt"/>
    </style:style>
    <style:style style:name="P39" style:family="paragraph">
      <style:paragraph-properties fo:line-height="100.00%" fo:text-align="left" fo:margin-left="5.80pt" fo:text-indent="-5.80pt">
        <style:tab-stops>
          <style:tab-stop style:position="242.05pt"/>
          <style:tab-stop style:position="3283.85pt" style:type="center"/>
        </style:tab-stops>
      </style:paragraph-properties>
    </style:style>
    <style:style style:name="P40" style:family="paragraph">
      <style:paragraph-properties fo:line-height="100.00%" fo:text-align="center" fo:margin-bottom="7.50pt"/>
    </style:style>
    <style:style style:name="P41" style:family="paragraph">
      <style:paragraph-properties fo:line-height="100.00%" fo:text-align="left" fo:margin-left="5.80pt" fo:text-indent="-5.80pt">
        <style:tab-stops>
          <style:tab-stop style:position="242.05pt"/>
          <style:tab-stop style:position="3283.85pt" style:type="center"/>
        </style:tab-stops>
      </style:paragraph-properties>
    </style:style>
    <style:style style:name="P42" style:family="paragraph">
      <style:paragraph-properties fo:line-height="100.00%" fo:text-align="left" fo:margin-left="5.80pt" fo:text-indent="-5.80pt">
        <style:tab-stops>
          <style:tab-stop style:position="242.05pt"/>
          <style:tab-stop style:position="3283.85pt" style:type="center"/>
        </style:tab-stops>
      </style:paragraph-properties>
    </style:style>
    <text:list-style style:name="L43">
      <text:list-level-style-bullet text:level="1" text:bullet-char="•">
        <style:list-level-properties text:space-before="21.20pt" text:min-label-width="14.15pt"/>
        <style:text-properties fo:font-family="Symbol"/>
      </text:list-level-style-bullet>
    </text:list-style>
    <style:style style:name="P43" style:family="paragraph">
      <style:paragraph-properties fo:line-height="100.00%" fo:text-align="justify" fo:margin-bottom="7.50pt"/>
    </style:style>
    <style:style style:name="P44" style:family="paragraph">
      <style:paragraph-properties fo:line-height="100.00%" fo:text-align="left" fo:margin-left="5.80pt" fo:text-indent="-5.80pt">
        <style:tab-stops>
          <style:tab-stop style:position="242.05pt"/>
          <style:tab-stop style:position="3283.85pt" style:type="center"/>
        </style:tab-stops>
      </style:paragraph-properties>
    </style:style>
    <style:style style:name="P45" style:family="paragraph">
      <style:paragraph-properties fo:line-height="115.00%" fo:text-align="left" fo:margin-bottom="14.15pt"/>
    </style:style>
    <style:style style:name="TableColumn0100" style:family="table-column">
      <style:table-column-properties style:column-width="3.239583in"/>
    </style:style>
    <style:style style:name="TableColumn0101" style:family="table-column">
      <style:table-column-properties style:column-width="3.250000in"/>
    </style:style>
    <style:style style:name="Table01" style:family="table">
      <style:table-properties style:width="6.489583in" fo:margin-left="0.000000in" style:writing-mode="lr" table:align="left" style:may-break-between-rows="true"/>
    </style:style>
    <style:style style:name="TableRow0100" style:family="table-row">
      <style:table-row-properties/>
    </style:style>
    <style:style style:name="TableCell0100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100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Row0101" style:family="table-row">
      <style:table-row-properties/>
    </style:style>
    <style:style style:name="TableCell0101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101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Row0102" style:family="table-row">
      <style:table-row-properties/>
    </style:style>
    <style:style style:name="TableCell0102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102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Row0103" style:family="table-row">
      <style:table-row-properties/>
    </style:style>
    <style:style style:name="TableCell0103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103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Row0104" style:family="table-row">
      <style:table-row-properties/>
    </style:style>
    <style:style style:name="TableCell0104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104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Row0105" style:family="table-row">
      <style:table-row-properties/>
    </style:style>
    <style:style style:name="TableCell0105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105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olumn0200" style:family="table-column">
      <style:table-column-properties style:column-width="3.442361in"/>
    </style:style>
    <style:style style:name="TableColumn0201" style:family="table-column">
      <style:table-column-properties style:column-width="3.442361in"/>
    </style:style>
    <style:style style:name="Table02" style:family="table">
      <style:table-properties style:width="6.884722in" fo:margin-left="0.000000in" style:writing-mode="lr" table:align="left" style:may-break-between-rows="true"/>
    </style:style>
    <style:style style:name="TableRow0200" style:family="table-row">
      <style:table-row-properties/>
    </style:style>
    <style:style style:name="TableCell0200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200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Row0201" style:family="table-row">
      <style:table-row-properties/>
    </style:style>
    <style:style style:name="TableCell020100"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style:style style:name="TableCell020101" style:family="table-cell">
      <style:table-cell-properties fo:border-top="0.000694in solid #00000a" fo:border-left="0.000694in solid #00000a" fo:border-right="0.000694in solid #00000a" fo:border-bottom="0.000694in solid #00000a" fo:padding-left="0.080556in" fo:padding-right="0.080556in" fo:vertical-align="top" fo:background-color="#ffffff"/>
    </style:style>
  </office:automatic-styles>
  <office:body>
    <office:text>
      <text:p text:style-name="P1"><text:span text:style-name="T1">EDUCATION IN RUSSIA</text:span></text:p>
      <text:p text:style-name="P1"><text:span text:style-name="T2">Практическая работа<text:s/></text:span><text:span text:style-name="T3">№</text:span><text:span text:style-name="T4"><text:s/>1</text:span><text:span text:style-name="T5"/></text:p>
      <text:p text:style-name="P2"><text:span text:style-name="T5">1. New words</text:span></text:p>
      <text:p text:style-name="P2"><text:span text:style-name="T6">a right<text:s/></text:span><text:span text:style-name="T7">–<text:s/></text:span><text:span text:style-name="T8">право</text:span></text:p>
      <text:p text:style-name="P2"><text:span text:style-name="T9">a duty<text:s/></text:span><text:span text:style-name="T10">–<text:s/></text:span><text:span text:style-name="T11">обязанность</text:span></text:p>
      <text:p text:style-name="P2"><text:span text:style-name="T12">crèches<text:s/></text:span><text:span text:style-name="T13">–<text:s/></text:span><text:span text:style-name="T14">ясли</text:span></text:p>
      <text:p text:style-name="P2"><text:span text:style-name="T15">nursery school<text:s/></text:span><text:span text:style-name="T16">–<text:s/></text:span><text:span text:style-name="T17">детский</text:span><text:span text:style-name="T18"><text:s/></text:span><text:span text:style-name="T19">сад</text:span></text:p>
      <text:p text:style-name="P2"><text:span text:style-name="T20">primary school<text:s/></text:span><text:span text:style-name="T21">–<text:s/></text:span><text:span text:style-name="T22">начальная</text:span><text:span text:style-name="T23"><text:s/></text:span><text:span text:style-name="T24">школа</text:span></text:p>
      <text:p text:style-name="P2"><text:span text:style-name="T25">secondary school<text:s/></text:span><text:span text:style-name="T26">–<text:s/></text:span><text:span text:style-name="T27">средняя</text:span><text:span text:style-name="T28"><text:s/></text:span><text:span text:style-name="T29">школа</text:span></text:p>
      <text:p text:style-name="P2"><text:span text:style-name="T30">state<text:s/></text:span><text:span text:style-name="T31">–<text:s/></text:span><text:span text:style-name="T32">государственный</text:span></text:p>
      <text:p text:style-name="P2"><text:span text:style-name="T33">private<text:s/></text:span><text:span text:style-name="T34">–<text:s/></text:span><text:span text:style-name="T35">частный</text:span></text:p>
      <text:p text:style-name="P2"><text:span text:style-name="T36">lyceum<text:s/></text:span><text:span text:style-name="T37">–<text:s/></text:span><text:span text:style-name="T38">лицей</text:span></text:p>
      <text:p text:style-name="P2"><text:span text:style-name="T39">gymnasium<text:s/></text:span><text:span text:style-name="T40">– </text:span><text:span text:style-name="T41">зд</text:span><text:span text:style-name="T42">.</text:span><text:span text:style-name="T43">гимназия</text:span></text:p>
      <text:p text:style-name="P2"><text:span text:style-name="T44">free of charge<text:s/></text:span><text:span text:style-name="T45">–<text:s/></text:span><text:span text:style-name="T46">бесплатный</text:span></text:p>
      <text:p text:style-name="P2"><text:span text:style-name="T47">the curriculum<text:s/></text:span><text:span text:style-name="T48">–<text:s/></text:span><text:span text:style-name="T49">расписание</text:span><text:span text:style-name="T50">,<text:s/></text:span><text:span text:style-name="T51">учебная</text:span><text:span text:style-name="T52"><text:s/></text:span><text:span text:style-name="T53">программа</text:span></text:p>
      <text:p text:style-name="P2"><text:span text:style-name="T54">term<text:s/></text:span><text:span text:style-name="T55">–<text:s/></text:span><text:span text:style-name="T56">четверть</text:span></text:p>
      <text:p text:style-name="P2"><text:span text:style-name="T57">conducted by smb</text:span><text:span text:style-name="T58">–<text:s/></text:span><text:span text:style-name="T59">ведутся</text:span><text:span text:style-name="T60"><text:s/></text:span><text:span text:style-name="T61">кем</text:span><text:span text:style-name="T62">-</text:span><text:span text:style-name="T63">то</text:span></text:p>
      <text:p text:style-name="P2"><text:span text:style-name="T64">transition<text:s/></text:span><text:span text:style-name="T65">–<text:s/></text:span><text:span text:style-name="T66">переход</text:span></text:p>
      <text:p text:style-name="P2"><text:span text:style-name="T67">the Certificate of Basic Secondary Education<text:s/></text:span><text:span text:style-name="T68">–<text:s/></text:span><text:span text:style-name="T69">аттестат</text:span><text:span text:style-name="T70"><text:s/></text:span><text:span text:style-name="T71">об</text:span><text:span text:style-name="T72"><text:s/></text:span><text:span text:style-name="T73">основном</text:span><text:span text:style-name="T74"><text:s/></text:span><text:span text:style-name="T75">образовании</text:span></text:p>
      <text:p text:style-name="P2"><text:span text:style-name="T76">technical (vocational) school<text:s/></text:span><text:span text:style-name="T77">–<text:s/></text:span><text:span text:style-name="T78">техникум</text:span><text:span text:style-name="T79">,<text:s/></text:span><text:span text:style-name="T80">училище</text:span></text:p>
      <text:p text:style-name="P2"><text:span text:style-name="T81">college<text:s/></text:span><text:span text:style-name="T82">–<text:s/></text:span><text:span text:style-name="T83">колледж</text:span></text:p>
      <text:p text:style-name="P2"><text:span text:style-name="T84">Institute<text:s/></text:span><text:span text:style-name="T85">–<text:s/></text:span><text:span text:style-name="T86">институт</text:span></text:p>
      <text:p text:style-name="P2"><text:span text:style-name="T87">University<text:s/></text:span><text:span text:style-name="T88">–<text:s/></text:span><text:span text:style-name="T89">университет</text:span></text:p>
      <text:p text:style-name="P2"><text:span text:style-name="T90">higher education<text:s/></text:span><text:span text:style-name="T91">–<text:s/></text:span><text:span text:style-name="T92">высшее</text:span><text:span text:style-name="T93"><text:s/></text:span><text:span text:style-name="T94">образование</text:span></text:p>
      <text:p text:style-name="P2"><text:span text:style-name="T95">the Certificate of Complete Secondary Education<text:s/></text:span><text:span text:style-name="T96">–<text:s/></text:span><text:span text:style-name="T97">аттестат</text:span><text:span text:style-name="T98"><text:s/></text:span><text:span text:style-name="T99">о</text:span><text:span text:style-name="T100"><text:s/></text:span><text:span text:style-name="T101">полном</text:span><text:span text:style-name="T102"><text:s/></text:span><text:span text:style-name="T103">образовании</text:span></text:p>
      <text:p text:style-name="P2"><text:span text:style-name="T104">personal interview<text:s/></text:span><text:span text:style-name="T105">–</text:span><text:span text:style-name="T106">зд</text:span><text:span text:style-name="T107">.</text:span><text:span text:style-name="T108"> </text:span><text:span text:style-name="T109">собеседование</text:span></text:p>
      <text:p text:style-name="P2"><text:span text:style-name="T110">entrance examination<text:s/></text:span><text:span text:style-name="T111">–<text:s/></text:span><text:span text:style-name="T112">входной</text:span><text:span text:style-name="T113"><text:s/></text:span><text:span text:style-name="T114">экзамен</text:span></text:p>
      <text:p text:style-name="P2"><text:span text:style-name="T115">academy -<text:s/></text:span><text:span text:style-name="T116">академия</text:span></text:p>
      <text:p text:style-name="P2"><text:span text:style-name="T117">postgraduate courses -<text:s/></text:span><text:span text:style-name="T118">аспирантура</text:span></text:p>
      <text:p text:style-name="P2"><text:span text:style-name="T119"/></text:p>
      <text:p text:style-name="P2"><text:span text:style-name="T120">2. Read and translate the text.</text:span></text:p>
      <text:p text:style-name="P3"><text:span text:style-name="T121">Education plays a very important role in our life. It is one of the most valuable possessions a man can get in his life.</text:span></text:p>
      <text:p text:style-name="P3"><text:span text:style-name="T121">People in our country have </text:span><text:span text:style-name="T122">the right</text:span><text:span text:style-name="T123"> for education. It is our Constitutional right. But it is not only a right, it is </text:span><text:span text:style-name="T124">a duty</text:span><text:span text:style-name="T125">, too. Every boy and every girl in Russia must go to school and they must get a full secondary education. </text:span></text:p>
      <text:p text:style-name="P3"><text:span text:style-name="T125">Children start school at the age of six in Russia. Children under the age of six are taken to </text:span><text:span text:style-name="T126">crèches</text:span><text:span text:style-name="T127"> and </text:span><text:span text:style-name="T128">nursery schools</text:span><text:span text:style-name="T129">. The course of studies at school is eleven years now: four years of </text:span><text:span text:style-name="T130">primary school</text:span><text:span text:style-name="T131"> and seven years of </text:span><text:span text:style-name="T132">secondary school</text:span><text:span text:style-name="T133">. Previously it was only ten years: three years of primary school and seven years of secondary school. All pupils have equal rights in all stages of education.</text:span></text:p>
      <text:p text:style-name="P3"><text:span text:style-name="T133">There is a wide choice of schools nowadays: </text:span><text:span text:style-name="T134">state</text:span><text:span text:style-name="T135"> schools, </text:span><text:span text:style-name="T136">private</text:span><text:span text:style-name="T137"> schools, </text:span><text:span text:style-name="T138">lyceums</text:span><text:span text:style-name="T139"> and </text:span><text:span text:style-name="T140">gymnasiums</text:span><text:span text:style-name="T141">. There is also a number of specialized schools, where the pupils get deep knowledge of foreign languages, or Maths, or Physics, or other subjects. The majority of schools is </text:span><text:span text:style-name="T142">free of charge</text:span><text:span text:style-name="T143">, but in some (usually private ones) parents have to pay for the education of their children. In ordinary schools parents sometimes pay for additional subjects in </text:span><text:span text:style-name="T144">the curriculum</text:span><text:span text:style-name="T145">, such as a foreign language or arts. Most children can already read and write when they start their school: this makes education much easier for them.</text:span></text:p>
      <text:p text:style-name="P3"><text:span text:style-name="T145">The school year starts in the first of September and finishes in May. It is divided into four </text:span><text:span text:style-name="T146">terms</text:span><text:span text:style-name="T147">. Study programme in schools is fixed. It means that schoolchildren can’t choose subjects they want to study.</text:span></text:p>
      <text:p text:style-name="P3"><text:span text:style-name="T147">In primary school there are three or four lessons a day. A lesson lasts forty minutes. During the first term children get used to learning and adapt to school regulations. At primary schools all lessons are usually </text:span><text:span text:style-name="T148">conducted by</text:span><text:span text:style-name="T149"> one teacher.</text:span></text:p>
      <text:p text:style-name="P3"><text:span text:style-name="T149">At the age of ten children pass to the second stage of education, known as secondary school. In secondary school there is a wide variety of subjects under study, and teachers specialize. The </text:span><text:span text:style-name="T150">transition</text:span><text:span text:style-name="T151"> from primary to secondary school is sometimes difficult for children.</text:span></text:p>
      <text:p text:style-name="P3"><text:span text:style-name="T151">After finishing the ninth form and getting </text:span><text:span text:style-name="T152">the Certificate of Basic Secondary Education</text:span><text:span text:style-name="T153">, schoolchildren may either continue their education in the tenth form, or leave school and go to </text:span><text:span text:style-name="T154">technical (vocational) schools</text:span><text:span text:style-name="T155"> and </text:span><text:span text:style-name="T156">colleges</text:span><text:span text:style-name="T157">. They not only learn general subjects, but also receive a specialty there. Having finished a secondary school, a technical school or a college young people can start working, or they may enter an </text:span><text:span text:style-name="T158">Institute</text:span><text:span text:style-name="T159"> or a </text:span><text:span text:style-name="T160">University</text:span><text:span text:style-name="T161">. Professional training makes it easier to get </text:span><text:span text:style-name="T162">higher education</text:span><text:span text:style-name="T163">.</text:span></text:p>
      <text:p text:style-name="P3"><text:span text:style-name="T163">After eleven years at school, the school leavers take examinations and get </text:span><text:span text:style-name="T164">the Certificate of Complete Secondary Education</text:span><text:span text:style-name="T165">. Those who have only excellent marks in the Certificate get a gold medal, which gives the right to enter higher school taking only one examination or a </text:span><text:span text:style-name="T166">personal interview</text:span><text:span text:style-name="T167">.</text:span></text:p>
      <text:p text:style-name="P3"><text:span text:style-name="T167">The </text:span><text:span text:style-name="T168">admission</text:span><text:span text:style-name="T169"> to higher school is competitive and based on the system of </text:span><text:span text:style-name="T170">entrance examination</text:span><text:span text:style-name="T171">s, usually three or four. During the ex­aminations the school leavers must show their abilities in the chosen field. Young people also have an option to get specialized secondary education in vocational schools after leaving the eleventh form.</text:span></text:p>
      <text:p text:style-name="P3"><text:span text:style-name="T171">Among higher educational establishments are institutes (colleges), </text:span><text:span text:style-name="T172">academies</text:span><text:span text:style-name="T173"> and universities. The term of studying in higher school is from four to six years. Students can be involved in scientific research while studying. At the end of their final year at college, university or academy they take final examinations and get a diploma. Besides, they can take </text:span><text:span text:style-name="T174">postgraduate courses</text:span><text:span text:style-name="T175"> in the chosen field.</text:span></text:p>
      <text:p text:style-name="P4"><text:span text:style-name="T176"/></text:p>
      <text:p text:style-name="P4"><text:span text:style-name="T177">Answer the questions:</text:span></text:p>
      <text:p text:style-name="P4"><text:span text:style-name="T178">1. Is education in our country free? <text:line-break/>2. Is education in Russia right or duty? <text:line-break/>3. What types of schools are there in Russia?<text:line-break/>4. What are the possible ways to continue education after the finishing of the secondary school? <text:line-break/>5. What are the main types of educational institutions in our country? <text:line-break/>6. What are the types of higher education institutions in Russia? </text:span></text:p>
      <text:p text:style-name="P5"><text:span text:style-name="T179"/></text:p>
      <text:p text:style-name="P6"><text:span text:style-name="T179"/></text:p>
      <text:p text:style-name="P6"><text:span text:style-name="T179"/></text:p>
      <text:p text:style-name="P6"><text:span text:style-name="T179"/></text:p>
      <text:p text:style-name="P6"><text:span text:style-name="T180">3. Exercises</text:span></text:p>
      <text:p text:style-name="P7"><text:span text:style-name="T181">№</text:span><text:span text:style-name="T182">1. Give the Russian equivalents of the following words and word combinations:</text:span></text:p>
      <text:p text:style-name="P7"><text:span text:style-name="T183">the course of studies; primary school; secondary school; previously; creche; lyceum; gymnasium; free of charge; curriculum; to adapt; to extend; to conduct; transition; vocational school; higher school; competitive; ability; to be involved in; postgraduate courses</text:span></text:p>
      <text:p text:style-name="P8"><text:span text:style-name="T183"><text:line-break/></text:span><text:span text:style-name="T184">№</text:span><text:span text:style-name="T185">2</text:span><text:span text:style-name="T186">. Give the English equivalents of the following:</text:span></text:p>
      <text:p text:style-name="P9"><text:span text:style-name="T187">детский сад; большой выбор; государственная школа; большин</text:span><text:span text:style-name="T188">­</text:span><text:span text:style-name="T189">ство школ; дополнительные предметы; первая четверть; школь</text:span><text:span text:style-name="T190">­</text:span><text:span text:style-name="T191">ные правила; включать; изучаемые предметы; выпускники; акаде</text:span><text:span text:style-name="T192">­</text:span><text:span text:style-name="T193">мия; выпускные экзамены</text:span></text:p>
      <text:p text:style-name="P10"><text:span text:style-name="T194"><text:line-break/></text:span><text:span text:style-name="T195">№</text:span><text:span text:style-name="T196">3</text:span><text:span text:style-name="T197">. Match the definitions with their Russian equivalents:</text:span></text:p>
      <text:p text:style-name="P11"><text:span text:style-name="T198"/></text:p>
      <table:table table:style-name="Table01">
        <table:table-column table:style-name="TableColumn0100"/>
        <table:table-column table:style-name="TableColumn0101"/>
        <table:table-row table:style-name="TableRow0100">
          <table:table-cell table:style-name="TableCell010000">
            <text:p text:style-name="P13"><text:span text:style-name="T199">1) the name for a type of secondary school in several countries</text:span><text:span text:style-name="T200"/></text:p>
          </table:table-cell>
          <table:table-cell table:style-name="TableCell010001">
            <text:p text:style-name="P13"><text:span text:style-name="T201">a)<text:s/></text:span><text:span text:style-name="T202">факультет</text:span><text:span text:style-name="T203"/></text:p>
          </table:table-cell>
        </table:table-row>
        <table:table-row table:style-name="TableRow0101">
          <table:table-cell table:style-name="TableCell010100">
            <text:p text:style-name="P16"><text:span text:style-name="T204">2) one of the two periods that the school or college year is divided into</text:span><text:span text:style-name="T205"/></text:p>
          </table:table-cell>
          <table:table-cell table:style-name="TableCell010101">
            <text:p text:style-name="P16"><text:span text:style-name="T206">b)<text:s/></text:span><text:span text:style-name="T207">колледж</text:span><text:span text:style-name="T208"/></text:p>
          </table:table-cell>
        </table:table-row>
        <table:table-row table:style-name="TableRow0102">
          <table:table-cell table:style-name="TableCell010200">
            <text:p text:style-name="P18"><text:span text:style-name="T209">3) a department or group of related departments in a college or university</text:span><text:span text:style-name="T210"/></text:p>
          </table:table-cell>
          <table:table-cell table:style-name="TableCell010201">
            <text:p text:style-name="P18"><text:span text:style-name="T211">c)<text:s/></text:span><text:span text:style-name="T212">учебный план</text:span></text:p>
            <text:p text:style-name="P18"><text:span text:style-name="T213"/></text:p>
          </table:table-cell>
        </table:table-row>
        <table:table-row table:style-name="TableRow0103">
          <table:table-cell table:style-name="TableCell010300">
            <text:p text:style-name="P20"><text:span text:style-name="T214">4) a formal written, spoken or practical test, especially at school or college, to see how much you know about a subject, or what you can do</text:span><text:span text:style-name="T215"/></text:p>
          </table:table-cell>
          <table:table-cell table:style-name="TableCell010301">
            <text:p text:style-name="P20"><text:span text:style-name="T216">d)<text:s/></text:span><text:span text:style-name="T217">лицей</text:span><text:span text:style-name="T218"/></text:p>
          </table:table-cell>
        </table:table-row>
        <table:table-row table:style-name="TableRow0104">
          <table:table-cell table:style-name="TableCell010400">
            <text:p text:style-name="P22"><text:span text:style-name="T219">5) the subjects that are included in a course of study or taught in a school, college, etc</text:span><text:span text:style-name="T220"/></text:p>
          </table:table-cell>
          <table:table-cell table:style-name="TableCell010401">
            <text:p text:style-name="P22"><text:span text:style-name="T221">e)<text:s/></text:span><text:span text:style-name="T222">семестр</text:span><text:span text:style-name="T223"/></text:p>
          </table:table-cell>
        </table:table-row>
        <table:table-row table:style-name="TableRow0105">
          <table:table-cell table:style-name="TableCell010500">
            <text:p text:style-name="P24"><text:span text:style-name="T224">6) a place where students go to study or to receive training after they have left school</text:span><text:span text:style-name="T225"/></text:p>
          </table:table-cell>
          <table:table-cell table:style-name="TableCell010501">
            <text:p text:style-name="P24"><text:span text:style-name="T226">f)<text:s/></text:span><text:span text:style-name="T227">экзамен</text:span></text:p>
            <text:p text:style-name="P24"><text:span text:style-name="T228"/></text:p>
          </table:table-cell>
        </table:table-row>
      </table:table>
      <text:p text:style-name="P26"><text:span text:style-name="T229"><text:line-break/></text:span></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0"/></text:p>
      <text:p text:style-name="P26"><text:span text:style-name="T231">Практическая работа<text:s/></text:span><text:span text:style-name="T232">№</text:span><text:span text:style-name="T233">2</text:span><text:span text:style-name="T234"/></text:p>
      <text:p text:style-name="P26"><text:span text:style-name="T234">Texts for reading</text:span></text:p>
      <text:p text:style-name="P27"><text:span text:style-name="T234">Read the text and choose the most suitable heading below for each paragraph:</text:span></text:p>
      <text:p text:style-name="P27"><text:span text:style-name="T235">1) What Is Education; 2) Formal Education; 3) Informal Education; 4) Different Kinds of Formal Education</text:span></text:p>
      <text:p text:style-name="P28"><text:span text:style-name="T236">Informal and formal education</text:span></text:p>
      <text:p text:style-name="P29"><text:span text:style-name="T237">Education includes different kinds of learning experiences. In its broadest sense, we consider education to be the ways in which people learn skills, gain knowledge and understanding about the world and about themselves. One useful scheme for discussing education is to divide these ways of learning into two types: informal and formal.</text:span></text:p>
      <text:p text:style-name="P29"><text:span text:style-name="T237">Informal education involves people in learning during their daily life. For example, children learn their language simply by hearing and by trying to speak themselves. In the same informal manner, they learn to dress themselves, to eat with good manners, to ride a bicycle, or to make a telephone call. Education is also informal when people try to get information or to learn skills on their own initiative without a teacher. To do so, they may visit a bookshop, library or museum. They may watch a television show, look at a videotape or listen to a radio programme. They do not have to pass tests or exams.</text:span></text:p>
      <text:p text:style-name="P29"><text:span text:style-name="T237">We consider formal education to be the instruction given at different kinds of schools, colleges, universities. In most countries, people enter a system of formal education during their early childhood. In this type of education the people who are in charge of education decide what to teach. Then learners study those things with the teachers at the head. Teachers expect learners to come to school regularly and on time, to work at about the same speed as their classmates, and to pass tests and exams. Learners have to pass the exams to show how well they have progressed in their learning. At the end of their learning learners may earn a diploma, a certificate or a degree as a mark of their success over the years.</text:span></text:p>
      <text:p text:style-name="P29"><text:span text:style-name="T237">The school system of all modern nations provides both general and vocational education. Most countries also offer special education programmes for gifted or for physically or mentally handicapped children. Adult education programmes are provided for people who wish to take up their education after leaving school. Most countries spend a large amount of time and money for formal education of their citizens.</text:span></text:p>
      <text:p text:style-name="P30"><text:span text:style-name="T238"/></text:p>
      <text:p text:style-name="P30"><text:span text:style-name="T238"/></text:p>
      <text:p text:style-name="P30"><text:span text:style-name="T239">General and Vocational Education</text:span></text:p>
      <text:p text:style-name="P31"><text:span text:style-name="T240">General education aims at producing intelligent, responsible, well-informed citizens. It is designed to transmit a common cultural heritage rather than to develop trained specialists.</text:span></text:p>
      <text:p text:style-name="P31"><text:span text:style-name="T240">Almost all elementary education is general education. In every country primary school pupils are taught skills they will use throughout their life, such as reading, writing and arithmetic. They also receive instruction in different subjects, including geography, history etc. In most countries almost all young people continue their general education in secondary schools.</text:span></text:p>
      <text:p text:style-name="P31"><text:span text:style-name="T240">The aim of vocational education is primarily to prepare the students for a job. Some secondary schools specialize in vocational programmes.</text:span></text:p>
      <text:p text:style-name="P31"><text:span text:style-name="T240">Technical schools are vocational secondary schools where students are taught more technical subjects, such as carpentry, metalwork and electronics. Technical school students are required to take some general education courses and vocational training. Universities and separate professional schools prepare students for careers in such fields as agriculture, architecture, business, engineering, law, medicine, music, teaching etc.</text:span></text:p>
      <text:p text:style-name="P31"><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1"/></text:p>
      <text:p text:style-name="P32"><text:span text:style-name="T242"/></text:p>
      <text:p text:style-name="P33"><text:span text:style-name="T243">Практическая работа<text:s/></text:span><text:span text:style-name="T244">№</text:span><text:span text:style-name="T245">3</text:span><text:span text:style-name="T246"/></text:p>
      <text:p text:style-name="P34"><text:span text:style-name="T247">Higher Education in Russia</text:span></text:p>
      <text:p text:style-name="P35"><text:span text:style-name="T248">Russia’s higher education system started with the foundation of the universities in Moscow and St. Petersburg in the middle of the 18th century. The system was constructed similar to that of Germany. In the Soviet times, all of the population in Russia had at least a secondary education. The pursuit of higher education was and still is considered to be very prestigious. More than 50% of people have a higher education.</text:span></text:p>
      <text:p text:style-name="P35"><text:span text:style-name="T248">Russians have always shown a great concern for education. The right to<text:line-break/>education is stated in the constitution of the Russian Federation. It's ensured by compulsory secondary schools, vocational schools and higher education establishments. It is also ensured by the development of extramural and evening courses and the system of state scholarships and grants. Education in Russia is compulsory up to the 9th form inclusive. If a pupil of secondary school wishes to go on with education, he or she must stay at school for two more years. Primary and secondary schools together comprise 11 years of study. Every school has a «core curriculum» of academic subjects. After finishing the 9th form one can go on to a vocational school which offers programmes of academic<text:line-break/>subjects and a programme of training in a technical field, or a profession. After<text:line-break/>finishing the 11th form of a secondary school, a lyceum or a gymnasium one can<text:line-break/>go into higher education. All applicants must take competitive exams. Higher<text:line-break/>education institutions, that is institutes or universities, offer a 5-years’ programme<text:line-break/>of academic subjects for undergraduates in a variety of fields.</text:span></text:p>
      <text:p text:style-name="P35"><text:span text:style-name="T248">Due to great demands of the international educational organizations, the<text:line-break/>system of education in Russia began to change over the past years. Universities<text:line-break/>began transitioning to a system similar to that of Britain and the USA: 4 years for<text:line-break/>the Bachelor’s degree (the first university level degree which is equivalent to the<text:line-break/>B.Sc. degree in the US or Western Europe) and 2 years for a Master’s degree<text:line-break/>(postgraduate higher education which is equivalent to a Master’s Degree (M.Sc,<text:line-break/>M.A.)) in the US or Western Europe. The Bachelor’s degree programmes last for at<text:line-break/>least 4 years of full-time university-level study.</text:span></text:p>
      <text:p text:style-name="P35"><text:span text:style-name="T248">The programmes are elaborated in accordance with the State Educational<text:line-break/>Standards which regulate almost 80% of their content. The other 20% are<text:line-break/>elaborated by the university itself. The programmes include professional and<text:line-break/>special courses in Science, the Humanities and Social-economic disciplines,<text:line-break/>professional training, completion of a research paper/project and passing of State<text:line-break/>final exams. Having obtained the Bachelor’s degree, students may apply to enter the Master’s programme or continue their studies in the framework of the<text:line-break/>Specialist Diploma programmes. The Bachelor’s degree is awarded after defending<text:line-break/>a Diploma project prepared under the guidance of a supervisor and passing the<text:line-break/>final exams. Holders of the Bachelor’s degree are admitted to enter the Specialist<text:line-break/>Diploma and Master’s degree programmes.</text:span></text:p>
      <text:p text:style-name="P35"><text:span text:style-name="T248">Access to these programmes is competitive. The Master’s degree is awarded<text:line-break/>after successful completion of two-years’ full-time study. Students must carry out a <text:line-break/>one-year research including practice and prepare and defend a thesis which<text:line-break/>constitutes an original contribution and sit for final examinations. Nowadays as the<text:line-break/>system of higher education in Russia is going through a transitional period, the<text:line-break/>universities are still in the process of these changes; some of them offer the new<text:line-break/>system of education while others still work according to the prior 5-year system.</text:span></text:p>
      <text:p text:style-name="P35"><text:span text:style-name="T249"/></text:p>
      <text:p text:style-name="P35"><text:span text:style-name="T250">1. Find in the text the words or phrases which mean the same as:</text:span></text:p>
      <text:p text:style-name="P35"><text:span text:style-name="T251">система высшего образования, среднее образование, защитить диплом (дипломную работу), заочная и вечерняя формы образования, гуманитарные дисциплины, обязательный, государственные экзамены, степень, профессиональные курсы, точные (естественные) науки, выпускные экзамены, завершение (окончание), специальные курсы, академические предметы, считаться престижным, практика.</text:span></text:p>
      <text:p text:style-name="P35"><text:span text:style-name="T252"/></text:p>
      <text:p text:style-name="P35"><text:span text:style-name="T253">2. Find in the text the synonyms to the following words:</text:span></text:p>
      <text:p text:style-name="P35"><text:span text:style-name="T254">to begin, to continue, disciplines, basis, thanks to, to be the same, research project, guidance, to suggest.</text:span></text:p>
      <text:p text:style-name="P35"><text:span text:style-name="T255"/></text:p>
      <text:p text:style-name="P35"><text:span text:style-name="T255"/></text:p>
      <text:p text:style-name="P35"><text:span text:style-name="T255"/></text:p>
      <text:p text:style-name="P35"><text:span text:style-name="T255"/></text:p>
      <text:p text:style-name="P35"><text:span text:style-name="T255"/></text:p>
      <text:p text:style-name="P35"><text:span text:style-name="T255"/></text:p>
      <text:p text:style-name="P35"><text:span text:style-name="T255"/></text:p>
      <text:p text:style-name="P35"><text:span text:style-name="T255"/></text:p>
      <text:p text:style-name="P35"><text:span text:style-name="T255"/></text:p>
      <text:p text:style-name="P35"><text:span text:style-name="T256">3. Find in the text the antonyms to the following words:</text:span></text:p>
      <text:p text:style-name="P35"><text:span text:style-name="T257">to start, exclusive, equivalent, to fail an exam, to graduate, to unchanged.</text:span></text:p>
      <text:p text:style-name="P36"><text:span text:style-name="T258"/></text:p>
      <text:p text:style-name="P36"><text:span text:style-name="T259">Unified State Exam</text:span></text:p>
      <text:p text:style-name="P37"><text:span text:style-name="T260">This type of examination was adopted recently. It is a test which is passed at<text:line-break/>the end of 9th and 11th form. It consists of three parts: part A contains tasks where<text:line-break/>the student has to pick out the correct answer out of several, in part B the correct<text:line-break/>answer should be written in one word, and no variants are given, and in Part C the<text:line-break/>student has to write the full solution (as in mathematics) or a composition (as in<text:line-break/>literature).</text:span></text:p>
      <text:p text:style-name="P37"><text:span text:style-name="T260">The answers are written on special blanks, digitally scanned, with parts<text:line-break/>A and B being checked automatically by the computer software.</text:span></text:p>
      <text:p text:style-name="P37"><text:span text:style-name="T260">An excellent score ranges, depending on the subject, from 65 (mathematics)<text:line-break/>to 90 (foreign language) out of 100. What’s good for students of 11th form is that now they do not have to pass both their final school exams and entrance exams at a <text:line-break/>university.</text:span></text:p>
      <text:p text:style-name="P37"><text:span text:style-name="T260">The score of several subjects is summed up; this total score is the basis<text:line-break/>of accepting a student at a university. Students now also have a chance to apply at<text:line-break/>several universities and choose one after they get to know if their score is enough<text:line-break/>to enter this or that university.</text:span></text:p>
      <text:p text:style-name="P37"><text:span text:style-name="T260">1. Where can you get a vocational education?</text:span></text:p>
      <text:p text:style-name="P37"><text:span text:style-name="T260">2. Are there any entrance exams?</text:span></text:p>
      <text:p text:style-name="P37"><text:span text:style-name="T260">3. What are the minimum entrance requirements?</text:span></text:p>
      <text:p text:style-name="P37"><text:span text:style-name="T260">5. How long is the course?</text:span></text:p>
      <text:p text:style-name="P37"><text:span text:style-name="T260">6. What qualifications (degrees) are given at the end of the course?</text:span></text:p>
      <text:p text:style-name="P38"><text:span text:style-name="T260"><text:line-break/></text:span></text:p>
      <text:p text:style-name="P38"><text:span text:style-name="T261"/></text:p>
      <text:p text:style-name="P38"><text:span text:style-name="T261"/></text:p>
      <text:p text:style-name="P38"><text:span text:style-name="T261"/></text:p>
      <text:p text:style-name="P38"><text:span text:style-name="T261"/></text:p>
      <text:p text:style-name="P38"><text:span text:style-name="T261"/></text:p>
      <text:p text:style-name="P38"><text:span text:style-name="T262">For or against exam</text:span></text:p>
      <table:table table:style-name="Table02">
        <table:table-column table:style-name="TableColumn0200"/>
        <table:table-column table:style-name="TableColumn0201"/>
        <table:table-row table:style-name="TableRow0200">
          <table:table-cell table:style-name="TableCell020000">
            <text:p text:style-name="P40"><text:span text:style-name="T264">For</text:span><text:span text:style-name="T265"/></text:p>
          </table:table-cell>
          <table:table-cell table:style-name="TableCell020001">
            <text:p text:style-name="P40"><text:span text:style-name="T266">Against</text:span><text:span text:style-name="T267"/></text:p>
          </table:table-cell>
        </table:table-row>
        <table:table-row table:style-name="TableRow0201">
          <table:table-cell table:style-name="TableCell020100">
            <text:list text:style-name="L43">
              <text:list-item>
                <text:p text:style-name="P43"><text:span text:style-name="T268">Passing an exam or an examination shows that the candidate can handle problems and communicate effectively; these are important qualities required in the workplace.</text:span></text:p>
              </text:list-item>
              <text:list-item>
                <text:p text:style-name="P43"><text:span text:style-name="T268">Exams value your memories and your skills and ability to understand what you are studying. They make you prepare before hand. They also force you to be specific and focused, as time is limited in most exams.</text:span></text:p>
              </text:list-item>
              <text:list-item>
                <text:p text:style-name="P43"><text:span text:style-name="T268">Examinations have changed a lot in the past 20 years; most include coursework they help to test an important range of skills.</text:span></text:p>
              </text:list-item>
              <text:list-item>
                <text:p text:style-name="P43"><text:span text:style-name="T268">The mental effort of preparation for examinations is valuable; no harm is done to anyone. Without the discipline of examinations, teachers could fail to cover some important topics.</text:span></text:p>
              </text:list-item>
              <text:list-item>
                <text:p text:style-name="P43"><text:span text:style-name="T268">Modern examination boards have sophisticated "moderation"systems for ensuring that marking is done fairly. In addition, most examinations include orals, so a student’s result does not depend completely on written work.</text:span><text:span text:style-name="T269"/></text:p>
              </text:list-item>
            </text:list>
          </table:table-cell>
          <table:table-cell table:style-name="TableCell020101">
            <text:list text:style-name="L43">
              <text:list-item>
                <text:p text:style-name="P43"><text:span text:style-name="T270">Examinations test only a limited range of skills; they favor people who have a good memory and good "exam techniques"even though they may not be very original or imaginative.</text:span></text:p>
              </text:list-item>
              <text:list-item>
                <text:p text:style-name="P43"><text:span text:style-name="T270">They are stressful and useless.</text:span></text:p>
              </text:list-item>
              <text:list-item>
                <text:p text:style-name="P43"><text:span text:style-name="T270">Exams should be abolished, they cause too much stress which some people can't handle. Because of this many people fail their exam.</text:span></text:p>
              </text:list-item>
              <text:list-item>
                <text:p text:style-name="P43"><text:span text:style-name="T270">Examinations depress students and deaden their initiative.</text:span></text:p>
              </text:list-item>
              <text:list-item>
                <text:p text:style-name="P43"><text:span text:style-name="T270">Teachers can become less creative when they are forced to "teach to the exam".</text:span></text:p>
              </text:list-item>
              <text:list-item>
                <text:p text:style-name="P43"><text:span text:style-name="T270">Examinations are set as if all children have reached the same mental level at the same age. However, psychologists and educationalists agree that this is not so.</text:span></text:p>
              </text:list-item>
              <text:list-item>
                <text:p text:style-name="P43"><text:span text:style-name="T270">Research has proven that different examiners grade student papers differently. Even, the same examiner will often give different marks to the same paper after a few months.</text:span><text:span text:style-name="T271"/></text:p>
              </text:list-item>
            </text:list>
          </table:table-cell>
        </table:table-row>
      </table:table>
      <text:p text:style-name="P45"><text:span text:style-name="T272"><text:line-break/></text:span></text:p>
    </office:text>
  </office:body>
</office:document-content>
</file>

<file path=styles.xml><?xml version="1.0" encoding="utf-8"?>
<office:document-styles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font-face-decls>
    <style:font-face style:name="Calibri" svg:font-family="Calibri" style:font-family-generic="swiss" style:font-pitch="variable" svg:panose-1="2 15 5 2 2 2 4 3 2 4"/>
  </office:font-face-decls>
  <office:styles>
    <style:default-style style:family="paragraph">
      <style:paragraph-properties style:line-break="strict" fo:text-align="start"/>
      <style:text-properties style:font-name="Calibri" fo:font-size="11pt"/>
    </style:default-style>
  </office:styles>
</office:document-styles>
</file>

<file path=meta.xml><?xml version="1.0" encoding="utf-8"?>
<office:document-meta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meta/>
</office:document-meta>
</file>